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irquip:uemep_forecasts:hammer_forecasts"/><text:bookmark-start text:name="__RefHeading___hammer_forecast_maps_1"/><text:bookmark-start text:name="hammer_forecast_maps"/>Hammer forecast maps<text:bookmark-end text:name="__RefHeading___hammer_forecast_maps_1"/><text:bookmark-end text:name="hammer_forecast_maps"/></text:h>
      <text:p text:style-name="Text_20_body">Example forecast maps for Hamar including downscaling of traffi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uemep_forecasts:hammer_forecasts</dc:title>
  </office:meta>
</office:document-meta>
</file>