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a5f91133af6d891dc9a3177918a400.png"/>
  <manifest:file-entry manifest:media-type="image/jpeg" manifest:full-path="Pictures/25e97d2a94c3cc2a2af2320a7d7492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start"/><text:bookmark-start text:name="__RefHeading___airquip_1"/><text:bookmark-start text:name="airquip"/>AirQuip<text:bookmark-end text:name="__RefHeading___airquip_1"/><text:bookmark-end text:name="airquip"/></text:h>
      <text:p text:style-name="Text_20_body"><draw:frame draw:style-name="media" draw:name="0" text:anchor-type="as-char" draw:z-index="0" svg:width="15.875cm" svg:height="10.583333333333cm"><draw:image xlink:href="Pictures/0ea5f91133af6d891dc9a3177918a400.png" xlink:type="simple" xlink:show="embed" xlink:actuate="onLoad"/></draw:frame>   <draw:frame draw:style-name="media" draw:name="1" text:anchor-type="as-char" draw:z-index="1" svg:width="6.6145833333333cm" svg:height="2.38125cm"><draw:image xlink:href="Pictures/25e97d2a94c3cc2a2af2320a7d7492af.jpg" xlink:type="simple" xlink:show="embed" xlink:actuate="onLoad"/></draw:frame></text:p>
      <text:p text:style-name="Text_20_body">AIRQUIP was funded by the Research Council of Norway to develop a new method for downscaling of regional Air Quality data in collaboration between Norway and China. The Norwegian Meteorological Institute coordinated AIRQUIP, and the partners were: Norwegian Computing Center (Oslo, Norway), Jinan University (Guangzhou, China), and Tsinghua University (Beijing, China).</text:p>
      <text:p text:style-name="Text_20_body">The project started on 1 March 2017 and lasted for 3 years until 29 February 2020. The kick-off meeting took place in Oslo on 19/20 April 201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start</dc:title>
  </office:meta>
</office:document-meta>
</file>