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results"/><text:bookmark-start text:name="__RefHeading___results_1"/><text:bookmark-start text:name="results"/>Results<text:bookmark-end text:name="__RefHeading___results_1"/><text:bookmark-end text:name="results"/></text:h>
      <text:list text:style-name="List_20_1" text:continue-numbering="false">
        <text:list-item>
          <text:p text:style-name="List_20_1_Content_First"> Examples of <text:a xlink:type="simple" xlink:href="https://wiki.met.no/airquip/ds_oslo" text:style-name="Internet_20_link" text:visited-style-name="Visited_20_Internet_20_Link"> downscaling for Oslo</text:a></text:p>
        </text:list-item>
        <text:list-item>
          <text:p text:style-name="List_20_1_Content"> Examples of <text:a xlink:type="simple" xlink:href="https://wiki.met.no/airquip/ds_nl" text:style-name="Internet_20_link" text:visited-style-name="Visited_20_Internet_20_Link"> downscaling for the Netherlands</text:a></text:p>
        </text:list-item>
        <text:list-item>
          <text:p text:style-name="List_20_1_Content"> EMEP model applied in Guangzhou</text:p>
        </text:list-item>
        <text:list-item>
          <text:p text:style-name="List_20_1_Content_Last"> Continuation of EMEP air pollution forecasts on the MarcoPolo-PANDA port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results</dc:title>
  </office:meta>
</office:document-meta>
</file>