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irquip:results:uemep_annual"/><text:bookmark-start text:name="__RefHeading___examples_of_annual_assessment_maps_using_uemep_1"/><text:bookmark-start text:name="examples_of_annual_assessment_maps_using_uemep"/>Examples of annual assessment maps using uEMEP<text:bookmark-end text:name="__RefHeading___examples_of_annual_assessment_maps_using_uemep_1"/><text:bookmark-end text:name="examples_of_annual_assessment_maps_using_ueme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results:uemep_annual</dc:title>
  </office:meta>
</office:document-meta>
</file>