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irquip:meetings"/>Meetings</text:p>
      <text:p text:style-name="Text_20_body">Kickoff April</text:p>
      <text:p text:style-name="Text_20_body">NFR Septembe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irquip:meetings</dc:title>
  </office:meta>
</office:document-meta>
</file>