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irquip:logo"/><text:bookmark-start text:name="__RefHeading___logo_1"/><text:bookmark-start text:name="logo"/>Logo<text:bookmark-end text:name="__RefHeading___logo_1"/><text:bookmark-end text:name="logo"/></text:h>
      <text:p text:style-name="Text_20_body">The Airquip logo can be downloaded <text:a xlink:type="simple" xlink:href="https://wiki.met.no/airquip/logos.zip" text:style-name="Internet_20_link" text:visited-style-name="Visited_20_Internet_20_Link">here</text:a> (different sizes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irquip:logo</dc:title>
  </office:meta>
</office:document-meta>
</file>