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irquip:emep_prd"/><text:bookmark-start text:name="__RefHeading___emep_model_in_the_prd_region_1"/><text:bookmark-start text:name="emep_model_in_the_prd_region"/>EMEP model in the PRD region<text:bookmark-end text:name="__RefHeading___emep_model_in_the_prd_region_1"/><text:bookmark-end text:name="emep_model_in_the_prd_region"/></text:h>
      <text:p text:style-name="Text_20_body">A number of activities are ongoing in order to improve the performance of the EMEP model in Eastern China, and in particular in the PRD region:</text:p>
      <text:list text:style-name="List_20_1" text:continue-numbering="false">
        <text:list-item>
          <text:p text:style-name="List_20_1_Content_First"> update of the land use data (from GLC2000 to GCL2015, merged with PRD2020 and 2035 urban planning maps)</text:p>
        </text:list-item>
        <text:list-item>
          <text:p text:style-name="List_20_1_Content"> update of emissions: moving from MEIC 2012 to local PRD data provided by the research group of Prof. Zhang Jun Yu / SCUT, and improvement of large point sources (including emission heights) provided by Tsinghua University</text:p>
        </text:list-item>
        <text:list-item>
          <text:p text:style-name="List_20_1_Content"> testing of boundary conditions and meteorological data</text:p>
        </text:list-item>
        <text:list-item>
          <text:p text:style-name="List_20_1_Content_Last"> investigation of BVOC emissions</text:p>
        </text:list-item>
      </text:list>
      <text:p text:style-name="Text_20_body">The figure below shows examples of EMEP model performance at a number of stations in the PRD, using different emission dat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irquip:emep_prd</dc:title>
  </office:meta>
</office:document-meta>
</file>