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5dc03c89a691a6bddedd00f74c9a99a.png"/>
  <manifest:file-entry manifest:media-type="image/png" manifest:full-path="Pictures/23e05ee73ef5049c1d668afd7f90e7d2.png"/>
  <manifest:file-entry manifest:media-type="image/png" manifest:full-path="Pictures/ce315ad43f2c2063a98a1964e52ae1ec.png"/>
  <manifest:file-entry manifest:media-type="image/png" manifest:full-path="Pictures/f7c67e615cac91554b48e81e0014d3e4.png"/>
  <manifest:file-entry manifest:media-type="image/png" manifest:full-path="Pictures/3a4e57b4a3cc0b564b7034648327808a.png"/>
  <manifest:file-entry manifest:media-type="image/png" manifest:full-path="Pictures/d9978f907c67d1b9ff4e8e4c1c47d187.png"/>
  <manifest:file-entry manifest:media-type="image/png" manifest:full-path="Pictures/acf8b28d9994fa80e2177f18f768b359.png"/>
  <manifest:file-entry manifest:media-type="image/png" manifest:full-path="Pictures/5d0fb003de768665b89467298feb5b6e.png"/>
  <manifest:file-entry manifest:media-type="image/png" manifest:full-path="Pictures/5f65c8299908582cd42b93f35f0cb1a7.png"/>
  <manifest:file-entry manifest:media-type="image/png" manifest:full-path="Pictures/c21603f7b0c89b98377bb6023db4864a.png"/>
  <manifest:file-entry manifest:media-type="image/png" manifest:full-path="Pictures/6e3d7d5071edb2b688a9fb67d0b66e18.png"/>
  <manifest:file-entry manifest:media-type="image/png" manifest:full-path="Pictures/9fb10723f1dc6949d6e0b0162ecba5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erocom:user-server-windows"/>ATTENTION - THIS WIKI PAGE IS NO LONGER UPDATED - PLEASE GO TO <text:a xlink:type="simple" xlink:href="http://aerocom.met.no/" text:style-name="Internet_20_link" text:visited-style-name="Visited_20_Internet_20_Link">aerocom.met.no</text:a>FOR LATEST INFO</text:p>
      <text:h text:style-name="Heading_20_2" text:outline-level="2"><text:bookmark-start text:name="__RefHeading___how_to_get_access_to_the_aerocom_user_server_using_windows_7_1"/><text:bookmark-start text:name="how_to_get_access_to_the_aerocom_user_server_using_windows_7"/>How to get access to the aerocom user server using Windows (7)<text:bookmark-end text:name="__RefHeading___how_to_get_access_to_the_aerocom_user_server_using_windows_7_1"/><text:bookmark-end text:name="how_to_get_access_to_the_aerocom_user_server_using_windows_7"/></text:h>
      <text:p text:style-name="Text_20_body">The recommended and described tools are:</text:p>
      <text:list text:style-name="Numbering_20_1" text:continue-numbering="false">
        <text:list-item>
          <text:p text:style-name="Numbering_20_1_Content_First"> putty (<text:a xlink:type="simple" xlink:href="http://www.chiark.greenend.org.uk/~sgtatham/putty/download.html" text:style-name="Internet_20_link" text:visited-style-name="Visited_20_Internet_20_Link">install package</text:a> or <text:a xlink:type="simple" xlink:href="http://portableapps.com/apps/internet/putty_portable" text:style-name="Internet_20_link" text:visited-style-name="Visited_20_Internet_20_Link">portable</text:a>). The latter does not need to be installed and does not need administrative rights therefore.</text:p>
        </text:list-item>
        <text:list-item>
          <text:p text:style-name="Numbering_20_1_Content_Last"> winscp <text:a xlink:type="simple" xlink:href="https://winscp.net/eng/index.php" text:style-name="Internet_20_link" text:visited-style-name="Visited_20_Internet_20_Link">install package</text:a> or <text:a xlink:type="simple" xlink:href="http://portableapps.com/apps/internet/winscp_portable" text:style-name="Internet_20_link" text:visited-style-name="Visited_20_Internet_20_Link">portable</text:a>). The latter does not need to be installed and does not need administrative rights therefore.</text:p>
        </text:list-item>
      </text:list>
      <text:p text:style-name="Text_20_body">For a howto for the installation, please look at the linked pages.</text:p>
      <text:h text:style-name="Heading_20_2" text:outline-level="2"><text:bookmark-start text:name="__RefHeading___step_by_step_howto_2"/><text:bookmark-start text:name="step_by_step_howto"/>Step by step howto<text:bookmark-end text:name="__RefHeading___step_by_step_howto_2"/><text:bookmark-end text:name="step_by_step_howto"/></text:h>
      <text:h text:style-name="Heading_20_3" text:outline-level="3"><text:bookmark-start text:name="__RefHeading___install_the_programs_3"/><text:bookmark-start text:name="install_the_programs"/>install the programs<text:bookmark-end text:name="__RefHeading___install_the_programs_3"/><text:bookmark-end text:name="install_the_programs"/></text:h>
      <text:p text:style-name="Text_20_body">please refer to the linked pages for that</text:p>
      <text:h text:style-name="Heading_20_3" text:outline-level="3"><text:bookmark-start text:name="__RefHeading___generate_a_ssh_public_key_4"/><text:bookmark-start text:name="generate_a_ssh_public_key"/>generate a  ssh public key<text:bookmark-end text:name="__RefHeading___generate_a_ssh_public_key_4"/><text:bookmark-end text:name="generate_a_ssh_public_key"/></text:h>
      <text:h text:style-name="Heading_20_4" text:outline-level="4"><text:bookmark-start text:name="__RefHeading___start_puttygen_5"/><text:bookmark-start text:name="start_puttygen"/>1. start puttygen<text:bookmark-end text:name="__RefHeading___start_puttygen_5"/><text:bookmark-end text:name="start_puttygen"/></text:h>
      <text:list text:style-name="Numbering_20_1" text:continue-numbering="false">
        <text:list-item>
          <text:p text:style-name="Numbering_20_1_Content_First"> open the start meny</text:p>
        </text:list-item>
        <text:list-item>
          <text:p text:style-name="Numbering_20_1_Content"> type puttygen</text:p>
        </text:list-item>
        <text:list-item>
          <text:p text:style-name="Numbering_20_1_Content_Last"> double click <text:span text:style-name="Emphasis">puttygen</text:span></text:p>
        </text:list-item>
      </text:list>
      <text:p text:style-name="Text_20_body"><draw:frame draw:style-name="media" draw:name="0" text:anchor-type="as-char" draw:z-index="0" svg:width="10.583333333333cm" svg:height="8.2211663417804cm"><draw:image xlink:href="Pictures/55dc03c89a691a6bddedd00f74c9a99a.png" xlink:type="simple" xlink:show="embed" xlink:actuate="onLoad"/></draw:frame></text:p>
      <text:h text:style-name="Heading_20_4" text:outline-level="4"><text:bookmark-start text:name="__RefHeading___generate_a_key_6"/><text:bookmark-start text:name="generate_a_key"/>2. generate a key<text:bookmark-end text:name="__RefHeading___generate_a_key_6"/><text:bookmark-end text:name="generate_a_key"/></text:h>
      <text:list text:style-name="Numbering_20_1" text:continue-numbering="false">
        <text:list-item>
          <text:p text:style-name="Numbering_20_1_Content_First"> click the button <text:span text:style-name="Emphasis">generate</text:span></text:p>
        </text:list-item>
        <text:list-item>
          <text:p text:style-name="Numbering_20_1_Content_Last"> follow the instructions (you have tp create some randomness with mouse movements)</text:p>
        </text:list-item>
      </text:list>
      <text:p text:style-name="Text_20_body"><draw:frame draw:style-name="media" draw:name="1" text:anchor-type="as-char" draw:z-index="1" svg:width="10.583333333333cm" svg:height="8.2211663417804cm"><draw:image xlink:href="Pictures/23e05ee73ef5049c1d668afd7f90e7d2.png" xlink:type="simple" xlink:show="embed" xlink:actuate="onLoad"/></draw:frame></text:p>
      <text:h text:style-name="Heading_20_4" text:outline-level="4"><text:bookmark-start text:name="__RefHeading___set_a_passphrase_7"/><text:bookmark-start text:name="set_a_passphrase"/>3. set a passphrase<text:bookmark-end text:name="__RefHeading___set_a_passphrase_7"/><text:bookmark-end text:name="set_a_passphrase"/></text:h>
      <text:list text:style-name="Numbering_20_1" text:continue-numbering="false">
        <text:list-item>
          <text:p text:style-name="Numbering_20_1_Content_First"> click into the input box labeled <text:span text:style-name="Emphasis">Key passphrase</text:span> and type passphrase</text:p>
        </text:list-item>
        <text:list-item>
          <text:p text:style-name="Numbering_20_1_Content_Last"> click into the input box labeled <text:span text:style-name="Emphasis">Confirm passphrase</text:span> and type the passphrase again</text:p>
        </text:list-item>
      </text:list>
      <text:p text:style-name="Text_20_body"><draw:frame draw:style-name="media" draw:name="2" text:anchor-type="as-char" draw:z-index="2" svg:width="10.583333333333cm" svg:height="10.124139118457cm"><draw:image xlink:href="Pictures/ce315ad43f2c2063a98a1964e52ae1ec.png" xlink:type="simple" xlink:show="embed" xlink:actuate="onLoad"/></draw:frame></text:p>
      <text:h text:style-name="Heading_20_4" text:outline-level="4"><text:bookmark-start text:name="__RefHeading___export_the_openssh_version_of_the_public_key_8"/><text:bookmark-start text:name="export_the_openssh_version_of_the_public_key"/>4. export the openssh version of the public key<text:bookmark-end text:name="__RefHeading___export_the_openssh_version_of_the_public_key_8"/><text:bookmark-end text:name="export_the_openssh_version_of_the_public_key"/></text:h>
      <text:list text:style-name="Numbering_20_1" text:continue-numbering="false">
        <text:list-item>
          <text:p text:style-name="Numbering_20_1_Content_First"> click into the box labelled <text:span text:style-name="Emphasis">Public key for pasting into OpenSSH authorized_keys file</text:span> <text:line-break/></text:p>
        </text:list-item>
        <text:list-item>
          <text:p text:style-name="Numbering_20_1_Content"> right click and select <text:span text:style-name="Emphasis">select all</text:span> </text:p>
        </text:list-item>
        <text:list-item>
          <text:p text:style-name="Numbering_20_1_Content"> press control-C</text:p>
        </text:list-item>
        <text:list-item>
          <text:p text:style-name="Numbering_20_1_Content"> paste this into an email to jan.griesfeller@met.no or annac@met.no (or put this into a file that you attach)</text:p>
        </text:list-item>
        <text:list-item>
          <text:p text:style-name="Numbering_20_1_Content_Last"> you are ready to connect to aerocom-users.met.no as soon as your public key is activated by met.no</text:p>
        </text:list-item>
      </text:list>
      <text:p text:style-name="Text_20_body"><draw:frame draw:style-name="media" draw:name="3" text:anchor-type="as-char" draw:z-index="3" svg:width="10.583333333333cm" svg:height="10.122233748271cm"><draw:image xlink:href="Pictures/f7c67e615cac91554b48e81e0014d3e4.png" xlink:type="simple" xlink:show="embed" xlink:actuate="onLoad"/></draw:frame></text:p>
      <text:h text:style-name="Heading_20_4" text:outline-level="4"><text:bookmark-start text:name="__RefHeading___export_private_key_9"/><text:bookmark-start text:name="export_private_key"/>5. export private key<text:bookmark-end text:name="__RefHeading___export_private_key_9"/><text:bookmark-end text:name="export_private_key"/></text:h>
      <text:p text:style-name="Text_20_body">You have to export the private key so that it can be used with putty or WinSCP. Private key files have the file extension ppk with putty.
Do this by clicking the button <text:span text:style-name="Emphasis">Export private key</text:span> and store that at a place so that you will find it. You have to tell putty or WinSCP to use this key.<text:line-break/>
<draw:frame draw:style-name="media" draw:name="4" text:anchor-type="as-char" draw:z-index="4" svg:width="10.583333333333cm" svg:height="10.168728522337cm"><draw:image xlink:href="Pictures/3a4e57b4a3cc0b564b7034648327808a.png" xlink:type="simple" xlink:show="embed" xlink:actuate="onLoad"/></draw:frame></text:p>
      <text:h text:style-name="Heading_20_4" text:outline-level="4"><text:bookmark-start text:name="__RefHeading___connect_to_aerocom-users.met.no_with_putty_10"/><text:bookmark-start text:name="connect_to_aerocom-users.met.no_with_putty"/>6. connect to aerocom-users.met.no with putty<text:bookmark-end text:name="__RefHeading___connect_to_aerocom-users.met.no_with_putty_10"/><text:bookmark-end text:name="connect_to_aerocom-users.met.no_with_putty"/></text:h>
      <text:list text:style-name="Numbering_20_1" text:continue-numbering="false">
        <text:list-item>
          <text:p text:style-name="Numbering_20_1_Content_First"> start putty</text:p>
        </text:list-item>
        <text:list-item>
          <text:p text:style-name="Numbering_20_1_Content"> set the host name to connect to to aerocom-users.met.no<text:line-break/><draw:frame draw:style-name="media" draw:name="5" text:anchor-type="as-char" draw:z-index="5" svg:width="10.583333333333cm" svg:height="10.072733918129cm"><draw:image xlink:href="Pictures/d9978f907c67d1b9ff4e8e4c1c47d187.png" xlink:type="simple" xlink:show="embed" xlink:actuate="onLoad"/></draw:frame></text:p>
        </text:list-item>
        <text:list-item>
          <text:p text:style-name="Numbering_20_1_Content"> on the left hand side there is a box called <text:span text:style-name="Emphasis">Category</text:span></text:p>
        </text:list-item>
        <text:list-item>
          <text:p text:style-name="Numbering_20_1_Content"> open the <text:span text:style-name="Emphasis">Connection-&gt;SSH</text:span> part of it</text:p>
        </text:list-item>
        <text:list-item>
          <text:p text:style-name="Numbering_20_1_Content"> click <text:span text:style-name="Emphasis">Auth</text:span><text:line-break/><draw:frame draw:style-name="media" draw:name="6" text:anchor-type="as-char" draw:z-index="6" svg:width="10.583333333333cm" svg:height="10.164652014652cm"><draw:image xlink:href="Pictures/acf8b28d9994fa80e2177f18f768b359.png" xlink:type="simple" xlink:show="embed" xlink:actuate="onLoad"/></draw:frame></text:p>
        </text:list-item>
        <text:list-item>
          <text:p text:style-name="Numbering_20_1_Content"> on the right hand side of the window you have to select the private key file to for the connection. Click the <text:span text:style-name="Emphasis">Browse</text:span> button to do so selecting the just saved <text:span text:style-name="Strong_20_Emphasis">private</text:span> key.<text:line-break/><draw:frame draw:style-name="media" draw:name="7" text:anchor-type="as-char" draw:z-index="7" svg:width="10.583333333333cm" svg:height="10.008152173913cm"><draw:image xlink:href="Pictures/5d0fb003de768665b89467298feb5b6e.png" xlink:type="simple" xlink:show="embed" xlink:actuate="onLoad"/></draw:frame></text:p>
        </text:list-item>
        <text:list-item>
          <text:p text:style-name="Numbering_20_1_Content"> press the button <text:span text:style-name="Emphasis">Open</text:span></text:p>
        </text:list-item>
        <text:list-item>
          <text:p text:style-name="Numbering_20_1_Content"> your user name is your email address e.g. mail@foo.bar</text:p>
        </text:list-item>
        <text:list-item>
          <text:p text:style-name="Numbering_20_1_Content"> putty will ask you for the passphrase of the key</text:p>
        </text:list-item>
        <text:list-item>
          <text:p text:style-name="Numbering_20_1_Content_Last"> You should be connected to aerocom-users.met.no and see the terminal window.</text:p>
        </text:list-item>
      </text:list>
      <text:h text:style-name="Heading_20_3" text:outline-level="3"><text:bookmark-start text:name="__RefHeading___tell_winscp_to_use_the_just_generated_private_key_11"/><text:bookmark-start text:name="tell_winscp_to_use_the_just_generated_private_key"/>Tell WinSCP to use the just generated private key<text:bookmark-end text:name="__RefHeading___tell_winscp_to_use_the_just_generated_private_key_11"/><text:bookmark-end text:name="tell_winscp_to_use_the_just_generated_private_key"/></text:h>
      <text:p text:style-name="Text_20_body">In order to connect with WinSCP to aerocom-users.met.no, WinSCP has to use public key authentication. This means that it has to use the same private key as putty to connect to aerocom-users.met.no. Here's a basic howto.</text:p>
      <text:list text:style-name="Numbering_20_1" text:continue-numbering="false">
        <text:list-item>
          <text:p text:style-name="Numbering_20_1_Content_First"> Start Winscp. You should see a similar Desktop as the following picture:<text:line-break/><draw:frame draw:style-name="media" draw:name="8" text:anchor-type="as-char" draw:z-index="8" svg:width="10.583333333333cm" svg:height="8.2211663417804cm"><draw:image xlink:href="Pictures/5f65c8299908582cd42b93f35f0cb1a7.png" xlink:type="simple" xlink:show="embed" xlink:actuate="onLoad"/></draw:frame> </text:p>
        </text:list-item>
        <text:list-item>
          <text:p text:style-name="Numbering_20_1_Content"> fill out the field <text:span text:style-name="Emphasis">Host name</text:span> with <text:span text:style-name="Emphasis">aerocom-users.met.no</text:span> </text:p>
        </text:list-item>
        <text:list-item>
          <text:p text:style-name="Numbering_20_1_Content"> fill out the field <text:span text:style-name="Emphasis">User name</text:span> with your user name (usually your email address)<text:line-break/><draw:frame draw:style-name="media" draw:name="9" text:anchor-type="as-char" draw:z-index="9" svg:width="10.583333333333cm" svg:height="7.094140625cm"><draw:image xlink:href="Pictures/c21603f7b0c89b98377bb6023db4864a.png" xlink:type="simple" xlink:show="embed" xlink:actuate="onLoad"/></draw:frame></text:p>
        </text:list-item>
        <text:list-item>
          <text:p text:style-name="Numbering_20_1_Content"> press the button <text:span text:style-name="Emphasis">Advanced</text:span> to get to the window where you can tell WinSCP to use your private key for connection. the following window appears: <text:line-break/><draw:frame draw:style-name="media" draw:name="10" text:anchor-type="as-char" draw:z-index="10" svg:width="10.583333333333cm" svg:height="8.5151115023474cm"><draw:image xlink:href="Pictures/6e3d7d5071edb2b688a9fb67d0b66e18.png" xlink:type="simple" xlink:show="embed" xlink:actuate="onLoad"/></draw:frame></text:p>
        </text:list-item>
        <text:list-item>
          <text:p text:style-name="Numbering_20_1_Content"> at the box at the left hand side click on <text:span text:style-name="Emphasis">SSH-&gt;Authentication</text:span> </text:p>
        </text:list-item>
        <text:list-item>
          <text:p text:style-name="Numbering_20_1_Content"> click on the three dots in the right hand side part of the window to select the private key file <text:line-break/><draw:frame draw:style-name="media" draw:name="11" text:anchor-type="as-char" draw:z-index="11" svg:width="10.583333333333cm" svg:height="8.5259778166959cm"><draw:image xlink:href="Pictures/9fb10723f1dc6949d6e0b0162ecba54f.png" xlink:type="simple" xlink:show="embed" xlink:actuate="onLoad"/></draw:frame></text:p>
        </text:list-item>
        <text:list-item>
          <text:p text:style-name="Numbering_20_1_Content"> press the button labelled <text:span text:style-name="Emphasis">OK</text:span>. You are at the Login window again.</text:p>
        </text:list-item>
        <text:list-item>
          <text:p text:style-name="Numbering_20_1_Content"> press the button labelled <text:span text:style-name="Emphasis">Login</text:span></text:p>
        </text:list-item>
        <text:list-item>
          <text:p text:style-name="Numbering_20_1_Content"> Say <text:span text:style-name="Emphasis">yes</text:span> if you are asked to accept the host key</text:p>
        </text:list-item>
        <text:list-item>
          <text:p text:style-name="Numbering_20_1_Content_Last"> type in your key's passphrase at the appearing Window</text:p>
        </text:list-item>
      </text:list>
      <text:p text:style-name="Text_20_body">If everything went well, you will see your home directory on aerocom-users.met.no on the right hand side of the WinSCP windo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aerocom:user-server-windows</dc:title>
  </office:meta>
</office:document-meta>
</file>