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2c0c5f8fbfaa81dc5187bcdcf72cb36.png"/>
  <manifest:file-entry manifest:media-type="image/gif" manifest:full-path="Pictures/94ddcd0c300e70960a6aae13b72bc72a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erocom:sidebar"/><text:bookmark-start text:name="__RefHeading___aerocom_wiki_1"/><text:bookmark-start text:name="aerocom_wiki"/>Aerocom wiki<text:bookmark-end text:name="__RefHeading___aerocom_wiki_1"/><text:bookmark-end text:name="aerocom_wiki"/></text:h>
      <text:p text:style-name="Text_20_body"><draw:a xlink:type="simple" xlink:href="http://aerocom.met.no/"><draw:frame draw:style-name="media" draw:name="met.no Legend" text:anchor-type="as-char" draw:z-index="0" svg:width="3.175cm"><draw:text-box><text:p text:style-name="legendcenter"><draw:frame draw:style-name="media" draw:name="met.no" text:anchor-type="as-char" draw:z-index="0" svg:width="3.175cm" svg:height="1.5296223958333cm"><draw:image xlink:href="Pictures/12c0c5f8fbfaa81dc5187bcdcf72cb36.png" xlink:type="simple" xlink:show="embed" xlink:actuate="onLoad"/></draw:frame>met.no</text:p></draw:text-box></draw:frame></draw:a></text:p>
      <text:h text:style-name="Heading_20_2" text:outline-level="2"><text:bookmark-start text:name="__RefHeading___main_pages_2"/><text:bookmark-start text:name="main_pages"/>Main pages<text:bookmark-end text:name="__RefHeading___main_pages_2"/><text:bookmark-end text:name="main_pages"/></text:h>
      <text:list text:style-name="List_20_1" text:continue-numbering="false">
        <text:list-item>
          <text:p text:style-name="List_20_1_Content_First"> <text:a xlink:type="simple" xlink:href="https://wiki.met.no/aerocom/start" text:style-name="Internet_20_link" text:visited-style-name="Visited_20_Internet_20_Link">Data policy</text:a></text:p>
        </text:list-item>
        <text:list-item>
          <text:p text:style-name="List_20_1_Content"> <text:a xlink:type="simple" xlink:href="https://wiki.met.no/aerocom/start#database_user_overview" text:style-name="Internet_20_link" text:visited-style-name="Visited_20_Internet_20_Link">Data base User overview</text:a></text:p>
        </text:list-item>
        <text:list-item>
          <text:p text:style-name="List_20_1_Content_Last"> <text:a xlink:type="simple" xlink:href="https://wiki.met.no/aerocom/optical_properties" text:style-name="Internet_20_link" text:visited-style-name="Visited_20_Internet_20_Link">Optical Properties Model Info</text:a></text:p>
        </text:list-item>
      </text:list>
      <text:p text:style-name="Text_20_body"><draw:a xlink:type="simple" xlink:href="http://met.no/"><draw:frame draw:style-name="media" draw:name="met.no Legend" text:anchor-type="as-char" draw:z-index="0" svg:width="5.1858333333333cm"><draw:text-box><text:p text:style-name="legendcenter"><draw:frame draw:style-name="media" draw:name="met.no" text:anchor-type="as-char" draw:z-index="1" svg:width="5.1858333333333cm" svg:height="2.1166666666667cm"><draw:image xlink:href="Pictures/94ddcd0c300e70960a6aae13b72bc72a.gif" xlink:type="simple" xlink:show="embed" xlink:actuate="onLoad"/></draw:frame>met.no</text:p></draw:text-box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erocom:sidebar</dc:title>
  </office:meta>
</office:document-meta>
</file>