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erocom:phase3-experiments"/><text:bookmark-start text:name="__RefHeading___aerocom_phase_iii_experiments_1"/><text:bookmark-start text:name="aerocom_phase_iii_experiments"/>AeroCom phase III experiments<text:bookmark-end text:name="__RefHeading___aerocom_phase_iii_experiments_1"/><text:bookmark-end text:name="aerocom_phase_iii_experiments"/></text:h>
      <text:p text:style-name="Text_20_body">The AeroCom phase III experiments were initiated in March 2015 to expand earlier work.</text:p>
      <text:p text:style-name="Text_20_body">Details of experiment design, priorities, requested output, and timeline are described in the linked documents below and also in the priority tables.</text:p>
      <text:p text:style-name="Text_20_body">Files from AeroCom phase III experiments should be found on the aerocom-users server under</text:p>
      <text:p text:style-name="Text_20_body">/metno/aerocom/users/aerocom1/AEROCOM-PHASE-III/{model}</text:p>
      <text:p text:style-name="Text_20_body">For submissions of data to any experiment described below, please follow the instructions given <text:a xlink:type="simple" xlink:href="https://wiki.met.no/aerocom/data_submission" text:style-name="Internet_20_link" text:visited-style-name="Visited_20_Internet_20_Link">here</text:a></text:p>
      <text:p text:style-name="Text_20_body">An excel file with all diagnostics requests can be found here (link to be added soon).
}</text:p>
      <text:h text:style-name="Heading_20_2" text:outline-level="2"><text:bookmark-start text:name="__RefHeading___harmonized_emission_datasets_and_transport_and_wet_scavenging_tracers_for_the_current_aerocom_iii_model_experiments_2"/><text:bookmark-start text:name="harmonized_emission_datasets_and_transport_and_wet_scavenging_tracers_for_the_current_aerocom_iii_model_experiments"/>Harmonized emission datasets and transport and wet scavenging tracers for the current AeroCom III model experiments<text:bookmark-end text:name="__RefHeading___harmonized_emission_datasets_and_transport_and_wet_scavenging_tracers_for_the_current_aerocom_iii_model_experiments_2"/><text:bookmark-end text:name="harmonized_emission_datasets_and_transport_and_wet_scavenging_tracers_for_the_current_aerocom_iii_model_experiments"/></text:h>
      <text:p text:style-name="Text_20_body">The currently proposed and on-going AeroCom Phase III model experiments require to use the same emission datasets for all simulations:</text:p>
      <text:list text:style-name="List_20_1" text:continue-numbering="false">
        <text:list-item>
          <text:p text:style-name="LastListParagraph_List_20_1_Content_First"> Anthropogenic and biomass burning emissions: CMIP6 emission datasets that can be obtained from <text:a xlink:type="simple" xlink:href="https://esgf-node.llnl.gov/search/input4mips/" text:style-name="Internet_20_link" text:visited-style-name="Visited_20_Internet_20_Link">https://esgf-node.llnl.gov/search/input4mips/</text:a>. A brief description and information can be found here <text:a xlink:type="simple" xlink:href="https://wiki.met.no/aerocom/anthro_bb_emissions.pdf" text:style-name="Internet_20_link" text:visited-style-name="Visited_20_Internet_20_Link">anthro_bb_emissions.pdf</text:a>.</text:p>
        </text:list-item>
      </text:list>
      <text:list text:style-name="List_20_1" text:continue-numbering="false">
        <text:list-item>
          <text:p text:style-name="LastListParagraph_List_20_1_Content_First"> Volcanic emission is based on the TOMS- and OMI-based estimates, which can be obtained from here with a brief description (to be completed).</text:p>
        </text:list-item>
      </text:list>
      <text:p text:style-name="Text_20_body">To diagnose the characteristics and model differences of transport and wet scavenging of soluble species, it is important to implement common tracer of transport and wet scavenging across all models.</text:p>
      <text:list text:style-name="List_20_1" text:continue-numbering="false">
        <text:list-item>
          <text:p text:style-name="LastListParagraph_List_20_1_Content_First"> Transport tracer: CO with 50-day lifetime with prescribed direct anthropogenic and biomass burning emissions, oxidation from anthropogenic NMVOC (aVOC) and biogenic NMVOC (bVOC), and oxidation from CH4. Description from here <text:a xlink:type="simple" xlink:href="https://wiki.met.no/aerocom/transport_tracer.docx" text:style-name="Internet_20_link" text:visited-style-name="Visited_20_Internet_20_Link">transport_tracer.docx</text:a>.</text:p>
        </text:list-item>
      </text:list>
      <text:list text:style-name="List_20_1" text:continue-numbering="false">
        <text:list-item>
          <text:p text:style-name="LastListParagraph_List_20_1_Content_First"> Wet scavenging tracer: Pb-210, which is formed from Rn-222 decay (5.5-day lifetime) and treated as sulfate wet scavenging. Rn-222 land emissions can be obtained (to be listed), and the description of model implementation can be found here <text:a xlink:type="simple" xlink:href="https://wiki.met.no/aerocom/wetscavenging_tracer.docx" text:style-name="Internet_20_link" text:visited-style-name="Visited_20_Internet_20_Link">wetscavenging_tracer.docx</text:a>.</text:p>
        </text:list-item>
      </text:list>
      <text:h text:style-name="Heading_20_2" text:outline-level="2"><text:bookmark-start text:name="__RefHeading___aerocom_control_experiment_2019_3"/><text:bookmark-start text:name="aerocom_control_experiment_2019"/>AeroCom Control EXPERIMENT 2019<text:bookmark-end text:name="__RefHeading___aerocom_control_experiment_2019_3"/><text:bookmark-end text:name="aerocom_control_experiment_2019"/></text:h>
      <text:p text:style-name="Text_20_body">A short description (about a paragraph) should go here.</text:p>
      <text:p text:style-name="Text_20_body">Contact: Michael Schulz michael.schulz@met.no</text:p>
      <text:p text:style-name="Text_20_body">Status: under construction (Jan 2019)</text:p>
      <text:p text:style-name="Text_20_body">Submission deadline: TBD</text:p>
      <text:p text:style-name="Text_20_body">Timeline: TBD</text:p>
      <text:p text:style-name="Text_20_body">Column with diagnostic requests in excel sheet: AP3-CTRL</text:p>
      <text:p text:style-name="Text_20_body">Document(s) with more info: TBD</text:p>
      <text:h text:style-name="Heading_20_2" text:outline-level="2"><text:bookmark-start text:name="__RefHeading___aerosol_absorption_experiment_4"/><text:bookmark-start text:name="aerosol_absorption_experiment"/>Aerosol absorption experiment<text:bookmark-end text:name="__RefHeading___aerosol_absorption_experiment_4"/><text:bookmark-end text:name="aerosol_absorption_experiment"/></text:h>
      <text:p text:style-name="Text_20_body">A short description (about a paragraph) should go here.</text:p>
      <text:p text:style-name="Text_20_body">Contact: Bjorn Samset, b.h.samset@cicero.oslo.no</text:p>
      <text:p text:style-name="Text_20_body">Status: TBD</text:p>
      <text:p text:style-name="Text_20_body">Submission deadline: TBD</text:p>
      <text:p text:style-name="Text_20_body">Timeline: TBD</text:p>
      <text:p text:style-name="Text_20_body">Column with diagnostic requests in excel sheet: TBD</text:p>
      <text:p text:style-name="Text_20_body">Document(s) with more info: TBD</text:p>
      <text:h text:style-name="Heading_20_2" text:outline-level="2"><text:bookmark-start text:name="__RefHeading___toa_fluxes_using_ceres_5"/><text:bookmark-start text:name="toa_fluxes_using_ceres"/>TOA fluxes using CERES<text:bookmark-end text:name="__RefHeading___toa_fluxes_using_ceres_5"/><text:bookmark-end text:name="toa_fluxes_using_ceres"/></text:h>
      <text:p text:style-name="Text_20_body">A short description (about a paragraph) should go here.</text:p>
      <text:p text:style-name="Text_20_body">Contact: W. Su, wenying.su-1@nasa.gov</text:p>
      <text:p text:style-name="Text_20_body">Status: TBD</text:p>
      <text:p text:style-name="Text_20_body">Submission deadline: TBD</text:p>
      <text:p text:style-name="Text_20_body">Timeline: TBD</text:p>
      <text:p text:style-name="Text_20_body">Column with diagnostic requests in excel sheet: TBD</text:p>
      <text:p text:style-name="Text_20_body">Document(s) with more info: TBD</text:p>
      <text:h text:style-name="Heading_20_2" text:outline-level="2"><text:bookmark-start text:name="__RefHeading___remote_sensing_evaluation_for_aerocom_control_2016_6"/><text:bookmark-start text:name="remote_sensing_evaluation_for_aerocom_control_2016"/>Remote Sensing evaluation for AeroCom Control 2016<text:bookmark-end text:name="__RefHeading___remote_sensing_evaluation_for_aerocom_control_2016_6"/><text:bookmark-end text:name="remote_sensing_evaluation_for_aerocom_control_2016"/></text:h>
      <text:p text:style-name="Text_20_body">As part of the CTRL2016 experiment, we propose a remote sensing evaluation of models using a variety of satellite sensors (MODIS, PARASOL, AATSR) and ground networks (AERONET, SKYNET). The only requirement to contribute to this experiment is high-frequency (3-hourly) output of a few model fields (such as AOD). </text:p>
      <text:p text:style-name="Text_20_body">Remote sensing groups have provided us with aggregated (1 by 1 degree) observations. Model data will be collocated with these observations to reduce as much as possible spatio-temporal sampling issues. The evaluation should allow us to study model error in the context of observational uncertainty (estimated from ground site comparisons and diversity among satellite datasets). Interpretation of results will be facilitated by the regular CTRL2016 experiment information on emissions, depositions etc.</text:p>
      <text:p text:style-name="Text_20_body">Contact: Nick Schutgens (Vrije Universiteit, NL); n.a.j.schutgens@vu.nl</text:p>
      <text:p text:style-name="Text_20_body">Status: TBD</text:p>
      <text:p text:style-name="Text_20_body">Submission deadline: May 1 2017 (proposed)</text:p>
      <text:p text:style-name="Text_20_body">Timeline: TBD</text:p>
      <text:p text:style-name="Text_20_body">Column with diagnostic requests in excel sheet: TBD</text:p>
      <text:p text:style-name="Text_20_body">Document(s) with more info: <text:a xlink:type="simple" xlink:href="https://wiki.met.no/aerocom/aerocom3_ctrl2016_remsens_v2.pdf" text:style-name="Internet_20_link" text:visited-style-name="Visited_20_Internet_20_Link">aerocom3_ctrl2016_remsens_v2.pdf</text:a> or by emailing Nick Schutgens.</text:p>
      <text:h text:style-name="Heading_20_2" text:outline-level="2"><text:bookmark-start text:name="__RefHeading___in-situ_measurement_comparison_optical_properties_7"/><text:bookmark-start text:name="in-situ_measurement_comparison_optical_properties"/>In-situ Measurement Comparison (Optical Properties)<text:bookmark-end text:name="__RefHeading___in-situ_measurement_comparison_optical_properties_7"/><text:bookmark-end text:name="in-situ_measurement_comparison_optical_properties"/></text:h>
      <text:p text:style-name="Text_20_body">A short description (about a paragraph) should go here. A detailed description can be found here: <text:a xlink:type="simple" xlink:href="https://wiki.met.no/aerocom/insitu_aerocompiii_description.pdf" text:style-name="Internet_20_link" text:visited-style-name="Visited_20_Internet_20_Link">insitu_aerocompiii_description.pdf</text:a></text:p>
      <text:p text:style-name="Text_20_body">Contact: Betsy Andrews (NOAA/ESRL/GMD), Betsy.Andrews@noaa.gov</text:p>
      <text:p text:style-name="Text_20_body">Status: TBD</text:p>
      <text:p text:style-name="Text_20_body">Submission deadline: TBD</text:p>
      <text:p text:style-name="Text_20_body">Timeline: TBD</text:p>
      <text:p text:style-name="Text_20_body">Follow project progress here: <text:a xlink:type="simple" xlink:href="https://docs.google.com/document/d/1buqxPbJ7DhWrwBUgTGV8b47HWAzaeyTTeSzViq8Fo4M/edit?usp=sharing" text:style-name="Internet_20_link" text:visited-style-name="Visited_20_Internet_20_Link">https://docs.google.com/document/d/1buqxPbJ7DhWrwBUgTGV8b47HWAzaeyTTeSzViq8Fo4M/edit?usp=sharing</text:a></text:p>
      <text:p text:style-name="Text_20_body">Column with diagnostic requests in excel sheet: TBD</text:p>
      <text:p text:style-name="Text_20_body">Document(s) with more info:</text:p>
      <text:p text:style-name="Text_20_body">List of stations with in-situ measurements to be used in comparison project: <text:a xlink:type="simple" xlink:href="https://wiki.met.no/aerocom/insitu_station_inventory.xlsx" text:style-name="Internet_20_link" text:visited-style-name="Visited_20_Internet_20_Link">insitu_station_inventory.xlsx</text:a></text:p>
      <text:p text:style-name="Text_20_body">Modeller commitments (updated as commitments are made): <text:a xlink:type="simple" xlink:href="https://docs.google.com/spreadsheets/d/1NL-l5WQ0kUFQkq8SPEvAq2fmtCzHIjFWnoTmKsthUhU/edit?usp=sharing" text:style-name="Internet_20_link" text:visited-style-name="Visited_20_Internet_20_Link">https://docs.google.com/spreadsheets/d/1NL-l5WQ0kUFQkq8SPEvAq2fmtCzHIjFWnoTmKsthUhU/edit?usp=sharing</text:a></text:p>
      <text:p text:style-name="Text_20_body">Tools to extract station data at station locations from model fields, output into station netcdf file:
ncl: <text:a xlink:type="simple" xlink:href="https://github.com/kaizhangpnl/sample_insitu" text:style-name="Internet_20_link" text:visited-style-name="Visited_20_Internet_20_Link">https://github.com/kaizhangpnl/sample_insitu</text:a> kindly provided by Kai Zhang  </text:p>
      <text:h text:style-name="Heading_20_2" text:outline-level="2"><text:bookmark-start text:name="__RefHeading___anthropogenic_dust_experiment_8"/><text:bookmark-start text:name="anthropogenic_dust_experiment"/>Anthropogenic Dust experiment<text:bookmark-end text:name="__RefHeading___anthropogenic_dust_experiment_8"/><text:bookmark-end text:name="anthropogenic_dust_experiment"/></text:h>
      <text:p text:style-name="Text_20_body">A short description (about a paragraph) should go here. A detailed description can be found here: <text:a xlink:type="simple" xlink:href="https://wiki.met.no/aerocom/anthro_dust_experiment.pdf" text:style-name="Internet_20_link" text:visited-style-name="Visited_20_Internet_20_Link">Specifications</text:a></text:p>
      <text:p text:style-name="Text_20_body">Contact: Paul Ginoux (GFDL) paul.ginoux@noaa.gov</text:p>
      <text:p text:style-name="Text_20_body">Status: TBD</text:p>
      <text:p text:style-name="Text_20_body">Submission deadline: TBD</text:p>
      <text:p text:style-name="Text_20_body">Timeline: TBD</text:p>
      <text:p text:style-name="Text_20_body">Column with diagnostic requests in excel sheet: TBD</text:p>
      <text:p text:style-name="Text_20_body">Document(s) with more info: TBD</text:p>
      <text:p text:style-name="Text_20_body">Dust source: <text:a xlink:type="simple" xlink:href="http://aerocom.met.no/download/Anthropogenic_Dust_Experiment/" text:style-name="Internet_20_link" text:visited-style-name="Visited_20_Internet_20_Link">NetCDF files</text:a></text:p>
      <text:p text:style-name="Text_20_body">“EXPERIMENT NAMES”:</text:p>
      <text:p text:style-name="Text_20_body">“CTRL2016” 1. Simulate with your own sources using your own C0 and Uto.</text:p>
      <text:p text:style-name="Text_20_body">“MDB2-A“ 2.  Simulate with MDB2 natural sources with Uto, then calculate global emission Cnew to have same global mean annual emission as in 1. Cnew=C0 * (global mean annual emis exp1)/(global mean annual emis exp2)</text:p>
      <text:p text:style-name="Text_20_body">3.  Simulate with MDB2 anthropogenic sources with Cnew and with: 
“MDB2-Ba” 	a) Uto
“MDB2-Bb“	b) 0.5*Uto 
“MDB2-Bc”	c) 1.5*Uto</text:p>
      <text:p text:style-name="Text_20_body">“MDB2-C” 4.  Simulate with MDB2 natural and anthropogenic sources with Cnew and Uto </text:p>
      <text:h text:style-name="Heading_20_2" text:outline-level="2"><text:bookmark-start text:name="__RefHeading___historical_experiment_9"/><text:bookmark-start text:name="historical_experiment"/>Historical experiment<text:bookmark-end text:name="__RefHeading___historical_experiment_9"/><text:bookmark-end text:name="historical_experiment"/></text:h>
      <text:p text:style-name="Text_20_body">A short description (about a paragraph) should go here.</text:p>
      <text:p text:style-name="Text_20_body">Contact: Gunnar Myhre gunnar.myhre@cicero.oslo.no</text:p>
      <text:p text:style-name="Text_20_body">Status: TBD</text:p>
      <text:p text:style-name="Text_20_body">Submission deadline: TBD</text:p>
      <text:p text:style-name="Text_20_body">Timeline: TBD</text:p>
      <text:p text:style-name="Text_20_body">Column with diagnostic requests in excel sheet: TBD</text:p>
      <text:p text:style-name="Text_20_body">Document(s) with more info: TBD</text:p>
      <text:h text:style-name="Heading_20_2" text:outline-level="2"><text:bookmark-start text:name="__RefHeading___utls_aerosol_experiments_10"/><text:bookmark-start text:name="utls_aerosol_experiments"/>UTLS aerosol experiments<text:bookmark-end text:name="__RefHeading___utls_aerosol_experiments_10"/><text:bookmark-end text:name="utls_aerosol_experiments"/></text:h>
      <text:p text:style-name="Text_20_body">A short description (about a paragraph) should go here. A detailed description can be found here: <text:a xlink:type="simple" xlink:href="https://wiki.met.no/aerocom/a3_utls_analysis.pdf" text:style-name="Internet_20_link" text:visited-style-name="Visited_20_Internet_20_Link">File</text:a></text:p>
      <text:p text:style-name="Text_20_body">Contact: Mian Chin (NASA) mian.chin@nasa.gov</text:p>
      <text:p text:style-name="Text_20_body">Status: TBD</text:p>
      <text:p text:style-name="Text_20_body">Submission deadline: TBD</text:p>
      <text:p text:style-name="Text_20_body">Timeline: TBD</text:p>
      <text:p text:style-name="Text_20_body">Column with diagnostic requests in excel sheet: TBD</text:p>
      <text:p text:style-name="Text_20_body">Document(s) with more info: TBD</text:p>
      <text:h text:style-name="Heading_20_2" text:outline-level="2"><text:bookmark-start text:name="__RefHeading___aerosol-cloud-radiation_interaction_acri_experiments_11"/><text:bookmark-start text:name="aerosol-cloud-radiation_interaction_acri_experiments"/>Aerosol-Cloud-Radiation Interaction (ACRI) experiments<text:bookmark-end text:name="__RefHeading___aerosol-cloud-radiation_interaction_acri_experiments_11"/><text:bookmark-end text:name="aerosol-cloud-radiation_interaction_acri_experiments"/></text:h>
      <text:p text:style-name="Text_20_body">A short description (about a paragraph) should go here. A detailed description can be found here: <text:a xlink:type="simple" xlink:href="https://wiki.met.no/aerocom/aerocom_acri_corrected.pdf" text:style-name="Internet_20_link" text:visited-style-name="Visited_20_Internet_20_Link">File</text:a></text:p>
      <text:p text:style-name="Text_20_body">Contact: Mian Chin (NASA) mian.chin@nasa.gov</text:p>
      <text:p text:style-name="Text_20_body">Status: TBD</text:p>
      <text:p text:style-name="Text_20_body">Submission deadline: TBD</text:p>
      <text:p text:style-name="Text_20_body">Timeline: TBD</text:p>
      <text:p text:style-name="Text_20_body">Column with diagnostic requests in excel sheet: TBD</text:p>
      <text:p text:style-name="Text_20_body">Document(s) with more info: TBD</text:p>
      <text:h text:style-name="Heading_20_2" text:outline-level="2"><text:bookmark-start text:name="__RefHeading___aircraft_experiment_12"/><text:bookmark-start text:name="aircraft_experiment"/>Aircraft experiment<text:bookmark-end text:name="__RefHeading___aircraft_experiment_12"/><text:bookmark-end text:name="aircraft_experiment"/></text:h>
      <text:p text:style-name="Text_20_body">Building on the Phase II experiments this effort will support the interpolation of consolidated flight track points from high-temporal resolution model output to minimise the large sampling biases that would otherwise be present.</text:p>
      <text:p text:style-name="Text_20_body">Recent dedicated aircraft measurement campaigns and data collection efforts have delivered a large amount of in-situ aerosol measurements of great value to AeroCom modellers. The Global Aerosol Synthesis and Science Project (GASSP) dataset brings 1000s of separate aircraft measurement flights across 10s of campaigns into a single consistent database. Combining this with data from recent campaigns such as CLARIFY, ORACLES, AToM and ACE-ENA provides a unique opportunity to evaluate AeroCom model aerosol distributions across a wide range of regions and meteorological conditions. </text:p>
      <text:p text:style-name="Text_20_body">Each campaign includes different measurements of aerosol properties such as size distributions and speciation, and each focuses on different regions or phenomena; however, they all provide valuable model constraints and all require similar sampling considerations. </text:p>
      <text:p text:style-name="Text_20_body">Contact: Duncan Watson-Parris (Oxford) <text:a xlink:type="simple" xlink:href="mailto:duncan.watson-parris@physics.ox.ac.uk" text:style-name="Internet_20_link" text:visited-style-name="Visited_20_Internet_20_Link">duncan.watson-parris@physics.ox.ac.uk</text:a>; Christina Williamson (NOAA) <text:a xlink:type="simple" xlink:href="mailto:christina.williamson@noaa.gov" text:style-name="Internet_20_link" text:visited-style-name="Visited_20_Internet_20_Link">christina.williamson@noaa.gov</text:a></text:p>
      <text:p text:style-name="Text_20_body">Status: TBD</text:p>
      <text:p text:style-name="Text_20_body">Submission deadline: TBD</text:p>
      <text:p text:style-name="Text_20_body">Timeline: TBD</text:p>
      <text:p text:style-name="Text_20_body">Column with diagnostic requests in excel sheet: TBD</text:p>
      <text:p text:style-name="Text_20_body">Document(s) with more info:</text:p>
      <text:p text:style-name="Text_20_body"><text:span text:style-name="Strong_20_Emphasis">Experiment description:</text:span> <text:a xlink:type="simple" xlink:href="https://wiki.met.no/aerocom/aerocom_aircraft_experiment_v1.4.docx" text:style-name="Internet_20_link" text:visited-style-name="Visited_20_Internet_20_Link">aerocom_aircraft_experiment_v1.4.docx</text:a></text:p>
      <text:p text:style-name="Text_20_body"><text:span text:style-name="Strong_20_Emphasis">Requested diagnostics:</text:span> See Phase III CTRL-X diagnostics ('atFlightTrack' sheet and 'aerMonthly-3d' sheet)</text:p>
      <text:p text:style-name="Text_20_body"><text:span text:style-name="Strong_20_Emphasis">Ongoing analyses:</text:span> <text:a xlink:type="simple" xlink:href="https://docs.google.com/document/d/14djoOBiJJsePZ5IwZW_26nyU9y8GU6kPzDrK-wwwCmc/edit?usp=sharing" text:style-name="Internet_20_link" text:visited-style-name="Visited_20_Internet_20_Link">Google Doc</text:a></text:p>
      <text:h text:style-name="Heading_20_2" text:outline-level="2"><text:bookmark-start text:name="__RefHeading___atom_experiment_13"/><text:bookmark-start text:name="atom_experiment"/>ATom experiment<text:bookmark-end text:name="__RefHeading___atom_experiment_13"/><text:bookmark-end text:name="atom_experiment"/></text:h>
      <text:p text:style-name="Text_20_body">NASA EVS Atmospheric Tomography Mission (ATom) provided unprecedented and rich measurements for aerosols, clouds, precursor gases, and meteorological fields over global oceans. In this study, we aim to address the AeroCom multi-model simulations of aerosols, new particle formation, and clouds constrained by ATom measurements, as well as measurements from various satellites and ground platforms. The study will cover remote regions over the Pacific, Atlantic, and Southern Oceans from near surface to ~12 km altitude and covers four seasons. We will reveal any new scientific findings and discuss current potential problems in AeroCom model simulations constrained by ATom measurements from process levels. </text:p>
      <text:p text:style-name="Text_20_body">Contact: Huisheng Bian (NASA) <text:a xlink:type="simple" xlink:href="mailto:huisheng.bian@nasa.gov" text:style-name="Internet_20_link" text:visited-style-name="Visited_20_Internet_20_Link">huisheng.bian@nasa.gov</text:a>; Christina Williamson (NOAA) <text:a xlink:type="simple" xlink:href="mailto:christina.williamson@noaa.gov" text:style-name="Internet_20_link" text:visited-style-name="Visited_20_Internet_20_Link">christina.williamson@noaa.gov</text:a>; Mian Chin (NASA) <text:a xlink:type="simple" xlink:href="mailto:mian.chin@nasa.gov" text:style-name="Internet_20_link" text:visited-style-name="Visited_20_Internet_20_Link">mian.chin@nasa.gov</text:a></text:p>
      <text:p text:style-name="Text_20_body">Submission deadline: TBD</text:p>
      <text:p text:style-name="Text_20_body">Status: accepting model submissions. Last update: Jan 2019.</text:p>
      <text:p text:style-name="Text_20_body">Document(s) with more info:</text:p>
      <text:p text:style-name="Text_20_body"><text:span text:style-name="Strong_20_Emphasis">Experiment description:</text:span> <text:a xlink:type="simple" xlink:href="https://wiki.met.no/aerocom/atom_aerocom_plan_final.docx" text:style-name="Internet_20_link" text:visited-style-name="Visited_20_Internet_20_Link">atom_aerocom_plan_final.docx</text:a></text:p>
      <text:p text:style-name="Text_20_body"><text:span text:style-name="Strong_20_Emphasis">ATom 1-4 flighttracks:</text:span> <text:a xlink:type="simple" xlink:href="https://wiki.met.no/aerocom/atom1-4_flighttracks.tar" text:style-name="Internet_20_link" text:visited-style-name="Visited_20_Internet_20_Link">atom1-4_flighttracks.tar</text:a></text:p>
      <text:p text:style-name="Text_20_body"><text:span text:style-name="Strong_20_Emphasis">Diagnostic requests:</text:span> See Phase III CTRL-X diagnostics (sheets of 'aermonthly-2d', 'aermonthly-3d', and 'atFlightTrack') </text:p>
      <text:h text:style-name="Heading_20_2" text:outline-level="2"><text:bookmark-start text:name="__RefHeading___volcanic_aci_experiment_14"/><text:bookmark-start text:name="volcanic_aci_experiment"/>Volcanic ACI experiment<text:bookmark-end text:name="__RefHeading___volcanic_aci_experiment_14"/><text:bookmark-end text:name="volcanic_aci_experiment"/></text:h>
      <text:p text:style-name="Text_20_body">A short description (about a paragraph) should go here.</text:p>
      <text:p text:style-name="Text_20_body">Contact: Florent Malavelle F.Malavelle@exeter.ac.uk, Tianle Yuan tianle.yuan@nasa.gov</text:p>
      <text:p text:style-name="Text_20_body">Status: TBD</text:p>
      <text:p text:style-name="Text_20_body">Submission deadline: TBD</text:p>
      <text:p text:style-name="Text_20_body">Timeline: TBD</text:p>
      <text:p text:style-name="Text_20_body">Column with diagnostic requests in excel sheet: TBD</text:p>
      <text:p text:style-name="Text_20_body">Document(s) with more info: TBD</text:p>
      <text:h text:style-name="Heading_20_2" text:outline-level="2"><text:bookmark-start text:name="__RefHeading___aerosol_gcm_trajectory_experiment_15"/><text:bookmark-start text:name="aerosol_gcm_trajectory_experiment"/>Aerosol GCM Trajectory Experiment<text:bookmark-end text:name="__RefHeading___aerosol_gcm_trajectory_experiment_15"/><text:bookmark-end text:name="aerosol_gcm_trajectory_experiment"/></text:h>
      <text:p text:style-name="Text_20_body">A short description (about a paragraph) should go here.</text:p>
      <text:p text:style-name="Text_20_body">Contact: Daniel Partridge D.G.Partridge@exeter.ac.uk</text:p>
      <text:p text:style-name="Text_20_body">Status: TBD</text:p>
      <text:p text:style-name="Text_20_body">Submission deadline: TBD</text:p>
      <text:p text:style-name="Text_20_body">Timeline: TBD</text:p>
      <text:p text:style-name="Text_20_body">Column with diagnostic requests in excel sheet: TBD</text:p>
      <text:p text:style-name="Text_20_body">Document(s) with more info: TBD</text:p>
      <text:h text:style-name="Heading_20_2" text:outline-level="2"><text:bookmark-start text:name="__RefHeading___multi-model_ppe_16"/><text:bookmark-start text:name="multi-model_ppe"/>Multi-model PPE<text:bookmark-end text:name="__RefHeading___multi-model_ppe_16"/><text:bookmark-end text:name="multi-model_ppe"/></text:h>
      <text:p text:style-name="Text_20_body">A short description (about a paragraph) should go here.</text:p>
      <text:p text:style-name="Text_20_body">Contact: Lindsay Lee L.A.Lee@leeds.ac.uk</text:p>
      <text:p text:style-name="Text_20_body">Status: TBD</text:p>
      <text:p text:style-name="Text_20_body">Submission deadline: TBD</text:p>
      <text:p text:style-name="Text_20_body">Timeline: TBD</text:p>
      <text:p text:style-name="Text_20_body">Column with diagnostic requests in excel sheet: TBD</text:p>
      <text:p text:style-name="Text_20_body">Document(s) with more info: TBD</text:p>
      <text:h text:style-name="Heading_20_2" text:outline-level="2"><text:bookmark-start text:name="__RefHeading___biomass_burning_injection_height_experiment_17"/><text:bookmark-start text:name="biomass_burning_injection_height_experiment"/>Biomass burning injection height experiment<text:bookmark-end text:name="__RefHeading___biomass_burning_injection_height_experiment_17"/><text:bookmark-end text:name="biomass_burning_injection_height_experiment"/></text:h>
      <text:p text:style-name="Text_20_body">A short description (about a paragraph) should go here.</text:p>
      <text:p text:style-name="Text_20_body">Contact: Ralph Kahn ralph.kahn@nasa.gov</text:p>
      <text:p text:style-name="Text_20_body">Status: TBD</text:p>
      <text:p text:style-name="Text_20_body">Submission deadline: TBD</text:p>
      <text:p text:style-name="Text_20_body">Timeline: TBD</text:p>
      <text:p text:style-name="Text_20_body">Column with diagnostic requests in excel sheet: TBD</text:p>
      <text:p text:style-name="Text_20_body">Document(s) with more info: TBD</text:p>
      <text:h text:style-name="Heading_20_2" text:outline-level="2"><text:bookmark-start text:name="__RefHeading___in-situ_particle_number_size_distribution_pnsd_measurement_comparison_18"/><text:bookmark-start text:name="in-situ_particle_number_size_distribution_pnsd_measurement_comparison"/>In-situ Particle Number Size Distribution (PNSD) Measurement Comparison<text:bookmark-end text:name="__RefHeading___in-situ_particle_number_size_distribution_pnsd_measurement_comparison_18"/><text:bookmark-end text:name="in-situ_particle_number_size_distribution_pnsd_measurement_comparison"/></text:h>
      <text:p text:style-name="Text_20_body">A short description (about a paragraph) should go here. A detailed description can be found here: <text:a xlink:type="simple" xlink:href="https://wiki.met.no/aerocom/aerocompiii_insitu_pnsd_description_v1.pdf" text:style-name="Internet_20_link" text:visited-style-name="Visited_20_Internet_20_Link">aerocompiii_insitu_pnsd_description_v1.pdf</text:a></text:p>
      <text:p text:style-name="Text_20_body">Contact: Markus Fiebig (NILU), Markus.Fiebig@nilu.no; Stephen Platt (NILU), StephenMatthew.Platt@nilu.no</text:p>
      <text:p text:style-name="Text_20_body">Status: TBD</text:p>
      <text:p text:style-name="Text_20_body">Submission deadline: TBD</text:p>
      <text:p text:style-name="Text_20_body">Timeline: TBD</text:p>
      <text:p text:style-name="Text_20_body">Column with diagnostic requests in excel sheet: TBD</text:p>
      <text:p text:style-name="Text_20_body">Document(s) with more info: </text:p>
      <text:p text:style-name="Text_20_body">List of stations with in-situ measurements to be used in comparison project <text:a xlink:type="simple" xlink:href="https://wiki.met.no/aerocom/20160310_insitu_pnsd_station_list.xlsx" text:style-name="Internet_20_link" text:visited-style-name="Visited_20_Internet_20_Link">20160310_insitu_pnsd_station_list.xlsx</text:a></text:p>
      <text:p text:style-name="Text_20_body">Tools to extract station data at station locations from model fields, output into station netcdf file:
ncl: <text:a xlink:type="simple" xlink:href="https://github.com/kaizhangpnl/sample_insitu" text:style-name="Internet_20_link" text:visited-style-name="Visited_20_Internet_20_Link">https://github.com/kaizhangpnl/sample_insitu</text:a> kindly provided by Kai Zhang  </text:p>
      <text:h text:style-name="Heading_20_2" text:outline-level="2"><text:bookmark-start text:name="__RefHeading___biomass_burning_emissions_experiments_19"/><text:bookmark-start text:name="biomass_burning_emissions_experiments"/>Biomass Burning emissions experiments<text:bookmark-end text:name="__RefHeading___biomass_burning_emissions_experiments_19"/><text:bookmark-end text:name="biomass_burning_emissions_experiments"/></text:h>
      <text:p text:style-name="Text_20_body">A short description (about a paragraph) should go here. A detailed description can be found here (updated November 26, 2014): <text:a xlink:type="simple" xlink:href="https://wiki.met.no/aerocom/aerocom_bbexperiment_proposed_v3.2.pdf" text:style-name="Internet_20_link" text:visited-style-name="Visited_20_Internet_20_Link">File</text:a></text:p>
      <text:p text:style-name="Text_20_body">Contact: Mariya Petrenko (NASA GSFC, USA; ORAU, USA), mariya.m.petrenko@nasa.gov </text:p>
      <text:p text:style-name="Text_20_body">Status: TBD</text:p>
      <text:p text:style-name="Text_20_body">Submission deadline: TBD</text:p>
      <text:p text:style-name="Text_20_body">Timeline: TBD</text:p>
      <text:p text:style-name="Text_20_body">Column with diagnostic requests in excel sheet: TBD.</text:p>
      <text:p text:style-name="Text_20_body">Document(s) with more info: </text:p>
      <text:p text:style-name="Text_20_body">Model output file naming convention (September 11, 2014) <text:a xlink:type="simple" xlink:href="https://wiki.met.no/aerocom/aerocom3_bbexperiment_filenames.txt" text:style-name="Internet_20_link" text:visited-style-name="Visited_20_Internet_20_Link">File</text:a></text:p>
      <text:p text:style-name="Text_20_body">Variable names for model output (highlighted in blue/cyan; October 16, 2014) <text:a xlink:type="simple" xlink:href="https://wiki.met.no/aerocom/htap2_variables_09102014_bbvar.xlsx" text:style-name="Internet_20_link" text:visited-style-name="Visited_20_Internet_20_Link">File</text:a> &lt;- Satellite overpass-time output is no longer requested. Only 3-hr and daily.</text:p>
      <text:p text:style-name="Text_20_body">Model Description (Questionnaires filled by the groups in 2015):
CAM5 (Kai Zhang, Hailong Wang, Xiaohong Liu): <text:a xlink:type="simple" xlink:href="https://wiki.met.no/aerocom/cam5_liu.xlsx" text:style-name="Internet_20_link" text:visited-style-name="Visited_20_Internet_20_Link">cam5_liu.xlsx</text:a> <text:a xlink:type="simple" xlink:href="https://wiki.met.no/aerocom/cam5_references_foraerocomquestionnaie_liu.docx" text:style-name="Internet_20_link" text:visited-style-name="Visited_20_Internet_20_Link">cam5_references_foraerocomquestionnaie_liu.docx</text:a>
CIFS (Johannes Kaiser, Samuel Remy): <text:a xlink:type="simple" xlink:href="https://wiki.met.no/aerocom/aerocom_bb_models_questionnaire_cifs.xlsx" text:style-name="Internet_20_link" text:visited-style-name="Visited_20_Internet_20_Link">aerocom_bb_models_questionnaire_cifs.xlsx</text:a> <text:a xlink:type="simple" xlink:href="https://wiki.met.no/aerocom/cifs_figures_forquestionnaire.pdf" text:style-name="Internet_20_link" text:visited-style-name="Visited_20_Internet_20_Link">cifs_figures_forquestionnaire.pdf</text:a> <text:a xlink:type="simple" xlink:href="https://wiki.met.no/aerocom/cifs_references_foraerocomquestionnaire.docx" text:style-name="Internet_20_link" text:visited-style-name="Visited_20_Internet_20_Link">cifs_references_foraerocomquestionnaire.docx</text:a>
ECHAM6-SALSA (Tero Mielonen, Tommi Bergman):<text:a xlink:type="simple" xlink:href="https://wiki.met.no/aerocom/aerocom_bb_models_questionnaire_echam6-salsa.xlsx" text:style-name="Internet_20_link" text:visited-style-name="Visited_20_Internet_20_Link">aerocom_bb_models_questionnaire_echam6-salsa.xlsx</text:a>
GEOS-CHEM (Gabriele Curci, Anna Protonotariou): <text:a xlink:type="simple" xlink:href="https://wiki.met.no/aerocom/aerocom_bb_models_questionnaire_geos-chem.xlsx" text:style-name="Internet_20_link" text:visited-style-name="Visited_20_Internet_20_Link">aerocom_bb_models_questionnaire_geos-chem.xlsx</text:a>
GOCART (Mian Chin, Mariya Petrenko): <text:a xlink:type="simple" xlink:href="https://wiki.met.no/aerocom/aerocom_bb_models_questionnaire_gocart.xlsx" text:style-name="Internet_20_link" text:visited-style-name="Visited_20_Internet_20_Link">aerocom_bb_models_questionnaire_gocart.xlsx</text:a>
HadGEM3 (Ben Johnson): <text:a xlink:type="simple" xlink:href="https://wiki.met.no/aerocom/aerocom_bb_models_questionnaire_johnson_hadgem3-2.xlsx" text:style-name="Internet_20_link" text:visited-style-name="Visited_20_Internet_20_Link">aerocom_bb_models_questionnaire_johnson_hadgem3-2.xlsx</text:a>
OsloCTM2 (Ragnhild Bieltvedt Skeie, Gunnar Myhre) <text:a xlink:type="simple" xlink:href="https://wiki.met.no/aerocom/aerocom_bb_models_questionnaire_1_osloctm2_final.xlsx" text:style-name="Internet_20_link" text:visited-style-name="Visited_20_Internet_20_Link">aerocom_bb_models_questionnaire_1_osloctm2_final.xlsx</text:a>
SPRINTARS (Toshihiko Takemura): <text:a xlink:type="simple" xlink:href="https://wiki.met.no/aerocom/aerocom_bb_models_questionnaire_1_sprintars.xlsx" text:style-name="Internet_20_link" text:visited-style-name="Visited_20_Internet_20_Link">aerocom_bb_models_questionnaire_1_sprintars.xlsx</text:a> <text:a xlink:type="simple" xlink:href="https://wiki.met.no/aerocom/sprintars_references_foraerocomquestionnaie.docx" text:style-name="Internet_20_link" text:visited-style-name="Visited_20_Internet_20_Link">sprintars_references_foraerocomquestionnaie.docx</text:a>
GISS ModelE (Keren Mezuman, Susanne Bauer, Kostas Tsigaridis): <text:a xlink:type="simple" xlink:href="https://wiki.met.no/aerocom/aerocom_bb_models_questionnaire_gissmodele.xlsx" text:style-name="Internet_20_link" text:visited-style-name="Visited_20_Internet_20_Link">aerocom_bb_models_questionnaire_gissmodele.xlsx</text:a></text:p>
      <text:h text:style-name="Heading_20_2" text:outline-level="2"><text:bookmark-start text:name="__RefHeading___htap_2_experiments_20"/><text:bookmark-start text:name="htap_2_experiments"/>HTAP 2 experiments<text:bookmark-end text:name="__RefHeading___htap_2_experiments_20"/><text:bookmark-end text:name="htap_2_experiments"/></text:h>
      <text:p text:style-name="Text_20_body">A short description (about a paragraph) should go here. A detailed description can be found here: <text:a xlink:type="simple" xlink:href="https://wiki.met.no/aerocom/aerocom_htap2.pdf" text:style-name="Internet_20_link" text:visited-style-name="Visited_20_Internet_20_Link">File</text:a></text:p>
      <text:p text:style-name="Text_20_body">Contact: Mian Chin (NASA) mian.chin@nasa.gov; Michael Schulz (MetNo) michael.schulz@met.no</text:p>
      <text:p text:style-name="Text_20_body">Status: TBD</text:p>
      <text:p text:style-name="Text_20_body">Submission deadline: TBD</text:p>
      <text:p text:style-name="Text_20_body">Timeline: TBD</text:p>
      <text:p text:style-name="Text_20_body">Column with diagnostic requests in excel sheet: TBD</text:p>
      <text:p text:style-name="Text_20_body">Document(s) with more info:</text:p>
      <text:p text:style-name="Text_20_body">HTAP2 experiment description <text:a xlink:type="simple" xlink:href="http://iek8wikis.iek.fz-juelich.de/HTAPWiki/WP2.2" text:style-name="Internet_20_link" text:visited-style-name="Visited_20_Internet_20_Link">HTAP website</text:a></text:p>
      <text:h text:style-name="Heading_20_1" text:outline-level="1"><text:bookmark-start text:name="__RefHeading___finished_phase_iii_experiments_21"/><text:bookmark-start text:name="finished_phase_iii_experiments"/>Finished phase III experiments<text:bookmark-end text:name="__RefHeading___finished_phase_iii_experiments_21"/><text:bookmark-end text:name="finished_phase_iii_experiments"/></text:h>
      <text:h text:style-name="Heading_20_2" text:outline-level="2"><text:bookmark-start text:name="__RefHeading___aerocom_control_experiment_2016_22"/><text:bookmark-start text:name="aerocom_control_experiment_2016"/>AeroCom Control EXPERIMENT 2016<text:bookmark-end text:name="__RefHeading___aerocom_control_experiment_2016_22"/><text:bookmark-end text:name="aerocom_control_experiment_2016"/></text:h>
      <text:p text:style-name="Text_20_body">Contact: Michael Schulz (MetNo), michael.schulz@met.no</text:p>
      <text:p text:style-name="Text_20_body"><text:span text:style-name="Strong_20_Emphasis">Experiment Description and motivation</text:span>:</text:p>
      <text:p text:style-name="Text_20_body">The model versions used for the different experiments are often not easily comparable. New model versions should be documented regularly to establish a state of the art comparison yearly. For this purpose AeroCom offers a semi-automatic platform with visualization via the AeroCom webinterface. Evaluation with surface observations and Aeronet observations will complete the documentation of emissions, removal, burden, lifetime of the major aerosol species. </text:p>
      <text:p text:style-name="Text_20_body">In 2016 additional motivation we try to revisit the AeroCom evaluation done in 2006. Also - several experiments have been launched (in-situ optical properties, size, biomass burning, dust, nitrate and detailed 3h hourly evaluation to remote sensing data) which should be linked through common output. Also - models prepare for CMIP6 and might be interested in quick feedback.</text:p>
      <text:p text:style-name="Text_20_body"><text:span text:style-name="Strong_20_Emphasis">Deadline</text:span></text:p>
      <text:p text:style-name="Text_20_body">Deadline for model submissions to be analysed before the Beijing AeroCom workshop: 1.September, on the condition that formatting and naming of files follows the instructions below. </text:p>
      <text:p text:style-name="Text_20_body"><text:span text:style-name="Strong_20_Emphasis">Experiment name: AP3-CTRL2016-PD and AP3-CTRL2016-PI</text:span></text:p>
      <text:p text:style-name="Text_20_body">Two experiments: <text:line-break/>
One with current eg HTAPv2 emissions (*-PD)<text:line-break/>
One with preindustrial emissions (*-PI)<text:line-break/>
OR better using the new CMIP6 emissions....</text:p>
      <text:p text:style-name="Text_20_body"><text:span text:style-name="Strong_20_Emphasis">Output request</text:span></text:p>
      <text:p text:style-name="Text_20_body">Output requested (2D fields, Monthly averages, preferably model nudged to year 2010 meteorology): <text:line-break/></text:p>
      <text:p text:style-name="Text_20_body">Variables-Parameter:Speciation<text:line-break/>
EMI-Emissions: BC, OA, SO2, DMS, NOx, VOC, DUST, SS <text:line-break/>
(column integrated, if emission at altitude, eg SOA is accumulated in OA emissions)<text:line-break/>
LOAD-Column Loads: BC, OA, SO4, NO3, DUST, SS <text:line-break/>
SCONC-Surface concentrations: PM10, PM25, BC, OA, SO4, NO3, DUST, SS <text:line-break/>
DEP-Total Deposition: BC, OA, SO4, NO3, DUST, SS <text:line-break/>
OD550-Aerosol optical depth @550nm: AER, fine mode AER, coarse mode AOD, (<text:span text:style-name="Emphasis">tier 2:</text:span> BC, OA, SO4, NO3, DUST, SS) <text:line-break/>
Total AOD effective in radiative forcing code (OD550AER) and clearsky AOD (od550csaer)</text:p>
      <text:p text:style-name="Text_20_body">SWTOA-Top of Atm Fluxes clear-sky and all-sky : <text:line-break/></text:p>
      <text:p text:style-name="Preformatted_20_Text"><text:s text:c="2"/>AER, fine mode AER, coarse mode (//tier 2:// AOD, BC, OA, SO4, NO3, DUST, SS) \\<text:s text:c="2"/></text:p>
      <text:p text:style-name="Text_20_body">LWTOA-Fluxes clear-sky and all-sky : AER, fine mode AER, coarse mode <text:line-break/>
CCN Number concentration @ 850 hPa <text:line-break/>
IN Number concentration @ 100 hPa <text:line-break/>
Total Cloud cover  <text:line-break/>
Cloud Water Path <text:line-break/>
Low level cloud cover <text:line-break/>
Precipitation rate <text:line-break/></text:p>
      <text:p text:style-name="Text_20_body">One file per variable and year.
Variable names: emioa, emibc, ...depbc...swtoacsaer, swtoaasaer...</text:p>
      <text:p text:style-name="Text_20_body">Use latest variable names from AerChemMIP, and units, standard names as given in these tables:</text:p>
      <text:p text:style-name="Text_20_body">AerChemMIP tables in EXCEL: 
<text:a xlink:type="simple" xlink:href="https://wiki.met.no/aerocom/aerchemmip/diagnostics" text:style-name="Internet_20_link" text:visited-style-name="Visited_20_Internet_20_Link"> EXCEL tables of AerChemMIP data request</text:a></text:p>
      <text:p text:style-name="Text_20_body">OFFICIAL DATA REQUEST THROUGH CMIP6:
<text:a xlink:type="simple" xlink:href="http://clipc-services.ceda.ac.uk/dreq/index.html" text:style-name="Internet_20_link" text:visited-style-name="Visited_20_Internet_20_Link">CMIP6 data request</text:a></text:p>
      <text:p text:style-name="Text_20_body">The directory /media/scratch/incoming/AEROCOM-P3-AUTO-UPLOAD allows for automatic incorporation into the AeroCom database and workup. Uploaded files are processed automatically by the AeroCom tools and transferred into the AeroCom phase III data directory. (Still in testphase, please send an email also to
michael.schulz@met.no and anna.benedictow@met.no)</text:p>
      <text:p text:style-name="Text_20_body">If correct in format and with correct filenames, results uploaded here will be processed over night and appear after few days as image catalogue on <text:a xlink:type="simple" xlink:href="http://aerocom.met.no/cgi-bin/aerocom/surfobs_annualrs.pl?PROJECT=AEROCOM&amp;MODELLIST=AEROCOM-Phase-III" text:style-name="Internet_20_link" text:visited-style-name="Visited_20_Internet_20_Link">http://aerocom.met.no/cgi-bin/aerocom/surfobs_annualrs.pl?PROJECT=AEROCOM&amp;MODELLIST=AEROCOM-Phase-III</text:a></text:p>
      <text:p text:style-name="Text_20_body">Short Recipe (Long version: <text:a xlink:type="simple" xlink:href="https://wiki.met.no/aerocom/data_submission" text:style-name="Internet_20_link" text:visited-style-name="Visited_20_Internet_20_Link">https://wiki.met.no/aerocom/data_submission</text:a>)</text:p>
      <text:p text:style-name="Text_20_body">1) Name files according to HTAPII/AeroComPhaseIII standards. One file per year and variable <text:line-break/>
aerocom3_&lt;ModelName&gt;_&lt;ExperimentName&gt;_&lt;VariableName&gt;_&lt;VerticalCoordinateType&gt;_&lt;Period&gt;_&lt;Frequency&gt;.nc <text:line-break/>
for example <text:line-break/>
aerocom3_GOCART_AP3-CTRL2016_od550aer_Column_2010_monthly.nc</text:p>
      <text:p text:style-name="Text_20_body">2) Check for cf compliance some files (<text:a xlink:type="simple" xlink:href="http://cf-checker.met.no/upload" text:style-name="Internet_20_link" text:visited-style-name="Visited_20_Internet_20_Link">http://cf-checker.met.no/upload</text:a>)</text:p>
      <text:p text:style-name="Text_20_body">3a) obtain account on aerocom-users server<text:line-break/></text:p>
      <text:p text:style-name="Text_20_body">3) create directory on aerocom-users.met.no server:<text:line-break/>
/media/scratch/incoming/AEROCOM_AUTO_UPLOAD/{MODELNAME}/renamed/<text:line-break/>
Use exactly the same model name as used for file names. Attention to lower&amp;upper case!!</text:p>
      <text:p text:style-name="Text_20_body">4) Put files directly into this “renamed” directory.<text:line-break/>
And send e-mail to jan.griesfeller and michael.schulz and anna.benedictow @met.no</text:p>
      <text:h text:style-name="Heading_20_2" text:outline-level="2"><text:bookmark-start text:name="__RefHeading___aerocom_control_2015_23"/><text:bookmark-start text:name="aerocom_control_2015"/>AeroCom Control 2015<text:bookmark-end text:name="__RefHeading___aerocom_control_2015_23"/><text:bookmark-end text:name="aerocom_control_2015"/></text:h>
      <text:p text:style-name="Text_20_body">Contact: Michael Schulz (MetNo), michael.schulz@met.no</text:p>
      <text:p text:style-name="Text_20_body">Experiment Description and motivation:</text:p>
      <text:p text:style-name="Text_20_body">The model versions used for the different experiments are often not easily comparable. New model versions should be documented regularly to establish a state of the art comparison yearly. For this purpose AeroCom offers a semi-automatic platform with visualization via the AeroCom webinterface. Evaluation with surface observations and Aeronet observations will complete the documentation of emissions, removal, burden, lifetime of the major aerosol species. </text:p>
      <text:p text:style-name="Text_20_body">Deadline for model submissions to be anlaysed before the Frascati AeroCom workshop: 15.September, on the condition that formatting and naming of files follows the instructions below.</text:p>
      <text:p text:style-name="Text_20_body">Experiment name: AP3-CTRL2015</text:p>
      <text:p text:style-name="Text_20_body">Output requested (2D fields, Monthly averages, preferably year 2010 meteorology): <text:line-break/>
EMI Emissions: BC, OA, SO2, DMS, NOx, VOC, DUST, SS <text:line-break/>
LOAD Column Loads: BC, OA, SO4, NO3, DUST, SS <text:line-break/>
SCONC Surface concentrations: BC, OA, SO4, NO3, DUST, SS <text:line-break/>
DEP Total Deposition: BC, OA, SO4, NO3, DUST, SS <text:line-break/>
OD550 Aerosol optical depth @550nm: AER, OA, SO4, NO3, DUST, SS <text:line-break/></text:p>
      <text:p text:style-name="Text_20_body">The directory /media/scratch/incoming/AEROCOM-P3-AUTO-UPLOAD allows for automatic incorporation into the AeroCom database and workup. Uploaded files are processed automatically by the AeroCom tools and transfered into the AeroCom phase III data directory.</text:p>
      <text:p text:style-name="Text_20_body">If correct in format and with correct filenames, results uploaded here will be processed over night and appear after few days as image catalogue on <text:a xlink:type="simple" xlink:href="http://aerocom.met.no/cgi-bin/aerocom/surfobs_annualrs.pl?PROJECT=AEROCOM&amp;MODELLIST=AEROCOM-Phase-III" text:style-name="Internet_20_link" text:visited-style-name="Visited_20_Internet_20_Link">http://aerocom.met.no/cgi-bin/aerocom/surfobs_annualrs.pl?PROJECT=AEROCOM&amp;MODELLIST=AEROCOM-Phase-III</text:a></text:p>
      <text:p text:style-name="Text_20_body">Short Recipe (Long version: <text:a xlink:type="simple" xlink:href="https://wiki.met.no/aerocom/data_submission" text:style-name="Internet_20_link" text:visited-style-name="Visited_20_Internet_20_Link">https://wiki.met.no/aerocom/data_submission</text:a>)</text:p>
      <text:p text:style-name="Text_20_body">1) Name files according to HTAPII/AeroComPhaseIII standards. One file per year and variable <text:line-break/>
aerocom3_&lt;ModelName&gt;_&lt;ExperimentName&gt;_&lt;VariableName&gt;_&lt;VerticalCoordinateType&gt;_&lt;Period&gt;_&lt;Frequency&gt;.nc <text:line-break/>
for example <text:line-break/>
aerocom3_GOCART_AP3-CTRL2015_od550aer_Column_2010_monthly.nc</text:p>
      <text:p text:style-name="Text_20_body">2) Check for cf compliance some files (<text:a xlink:type="simple" xlink:href="http://aerocom-test.met.no/upload" text:style-name="Internet_20_link" text:visited-style-name="Visited_20_Internet_20_Link">http://aerocom-test.met.no/upload</text:a>)</text:p>
      <text:p text:style-name="Text_20_body">3a) obtain account on aerocom-users server<text:line-break/>
3) create directory on aerocom-users server:<text:line-break/>
/media/scratch/incoming/AEROCOM_AUTO_UPLOAD/{MODELNAME}/renamed/<text:line-break/>
Use exactly the same model name as used for file names. Attention to lower&amp;upper case!!</text:p>
      <text:p text:style-name="Text_20_body">4) Put files directly into this “renamed” directory.</text:p>
      <text:h text:style-name="Heading_20_2" text:outline-level="2"><text:bookmark-start text:name="__RefHeading___nitrate_comparison_24"/><text:bookmark-start text:name="nitrate_comparison"/>Nitrate comparison<text:bookmark-end text:name="__RefHeading___nitrate_comparison_24"/><text:bookmark-end text:name="nitrate_comparison"/></text:h>
      <text:p text:style-name="Text_20_body">Contact: Huisheng Bian (GSFC/NASA, JCET/UMBC), Huisheng.Bian@nasa.gov</text:p>
      <text:p text:style-name="Text_20_body">Experiment Description <text:a xlink:type="simple" xlink:href="https://wiki.met.no/aerocom/aerocom-nitrate.pdf" text:style-name="Internet_20_link" text:visited-style-name="Visited_20_Internet_20_Link">File</text:a></text:p>
      <text:p text:style-name="Text_20_body">NH3 Emissions from Geia <text:a xlink:type="simple" xlink:href="https://wiki.met.no/aerocom/geia_emissions_nh3_ocean_0.5x0.5.nc.gz" text:style-name="Internet_20_link" text:visited-style-name="Visited_20_Internet_20_Link">file</text:a></text:p>
      <text:p text:style-name="Text_20_body">File name convention <text:a xlink:type="simple" xlink:href="https://wiki.met.no/aerocom/aerocom-nitrate-filename_description_v2.doc" text:style-name="Internet_20_link" text:visited-style-name="Visited_20_Internet_20_Link">Nitrate Filename Protocol File</text:a></text:p>
      <text:p text:style-name="Text_20_body">Essential nitrate variables <text:a xlink:type="simple" xlink:href="https://wiki.met.no/aerocom/htap2_aerocomiii_nitrate_variables_v2.xlsx" text:style-name="Internet_20_link" text:visited-style-name="Visited_20_Internet_20_Link">file</text:a></text:p>
      <text:h text:style-name="Heading_20_2" text:outline-level="2"><text:bookmark-start text:name="__RefHeading___aerosol_lifetime_experiments_fukushima_tracers_25"/><text:bookmark-start text:name="aerosol_lifetime_experiments_fukushima_tracers"/>Aerosol Lifetime experiments, Fukushima tracers<text:bookmark-end text:name="__RefHeading___aerosol_lifetime_experiments_fukushima_tracers_25"/><text:bookmark-end text:name="aerosol_lifetime_experiments_fukushima_tracers"/></text:h>
      <text:p text:style-name="Text_20_body">Model output <text:a xlink:type="simple" xlink:href="https://wiki.met.no/aerocom/model_specification_aerosol_lifetime_fukushima.pdf" text:style-name="Internet_20_link" text:visited-style-name="Visited_20_Internet_20_Link">Specificatio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aerocom:phase3-experiments</dc:title>
  </office:meta>
</office:document-meta>
</file>