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erocom:organics"/><text:bookmark-start text:name="__RefHeading___organic_aerosol_documentation_1"/><text:bookmark-start text:name="organic_aerosol_documentation"/>Organic aerosol documentation<text:bookmark-end text:name="__RefHeading___organic_aerosol_documentation_1"/><text:bookmark-end text:name="organic_aerosol_documentation"/></text:h>
      <text:p text:style-name="Text_20_body">Please e-mail Kostas Tsigaridis (kostas.tsigaridis@columbia.edu) in case you make changes in this page.</text:p>
      <text:h text:style-name="Heading_20_2" text:outline-level="2"><text:bookmark-start text:name="__RefHeading___bcc_2"/><text:bookmark-start text:name="bcc"/>BCC<text:bookmark-end text:name="__RefHeading___bcc_2"/><text:bookmark-end text:name="bcc"/></text:h>
      <text:p text:style-name="Text_20_body">BCC_AGCM2.0.1_CAM.A2.HCA-FIX</text:p>
      <text:p text:style-name="Text_20_body"><text:span text:style-name="Strong_20_Emphasis">OA representation</text:span></text:p>
      <text:list text:style-name="List_20_1" text:continue-numbering="false">
        <text:list-item>
          <text:p text:style-name="List_20_1_Content_First"> 12 primary OA tracers</text:p>
        </text:list-item>
        <text:list-item>
          <text:p text:style-name="List_20_1_Content"> no SOA</text:p>
        </text:list-item>
        <text:list-item>
          <text:p text:style-name="List_20_1_Content_Last"> OM/OC: 1.6</text:p>
        </text:list-item>
      </text:list>
      <text:p text:style-name="Text_20_body"><text:span text:style-name="Strong_20_Emphasis">Primary OA Emissions</text:span></text:p>
      <text:list text:style-name="List_20_1" text:continue-numbering="false">
        <text:list-item>
          <text:p text:style-name="List_20_1_Content_First"> Fossil fuel and biofuel: Bond et al. (2004), year 2000</text:p>
        </text:list-item>
        <text:list-item>
          <text:p text:style-name="List_20_1_Content_Last"> Biomass burning: GFED, year 2000</text:p>
        </text:list-item>
      </text:list>
      <text:p text:style-name="Text_20_body"><text:span text:style-name="Strong_20_Emphasis">SOA precursor emissions</text:span></text:p>
      <text:list text:style-name="List_20_1" text:continue-numbering="false">
        <text:list-item>
          <text:p text:style-name="LastListParagraph_List_20_1_Content_First"> None</text:p>
        </text:list-item>
      </text:list>
      <text:h text:style-name="Heading_20_2" text:outline-level="2"><text:bookmark-start text:name="__RefHeading___cam4-oslo_3"/><text:bookmark-start text:name="cam4-oslo"/>CAM4-Oslo<text:bookmark-end text:name="__RefHeading___cam4-oslo_3"/><text:bookmark-end text:name="cam4-oslo"/></text:h>
      <text:p text:style-name="Text_20_body">CAM4-Oslo-Vcmip5.A2.CTRL</text:p>
      <text:p text:style-name="Text_20_body"><text:span text:style-name="Strong_20_Emphasis">OA representation</text:span></text:p>
      <text:list text:style-name="List_20_1" text:continue-numbering="false">
        <text:list-item>
          <text:p text:style-name="List_20_1_Content_First"> 3 primary OA tracers</text:p>
        </text:list-item>
        <text:list-item>
          <text:p text:style-name="List_20_1_Content"> 38.5 Tg/a from terpenes emissions based on Dentener er al. (2006) distribution, included in primary OA</text:p>
        </text:list-item>
        <text:list-item>
          <text:p text:style-name="List_20_1_Content_Last"> OM/OC: 1.4 for fossil fuel, 2.6 for biomass burning</text:p>
        </text:list-item>
      </text:list>
      <text:p text:style-name="Text_20_body"><text:span text:style-name="Strong_20_Emphasis">Primary OA emissions</text:span></text:p>
      <text:list text:style-name="List_20_1" text:continue-numbering="false">
        <text:list-item>
          <text:p text:style-name="List_20_1_Content_First"> Fossil fuel and biofuel: AeroCom hindcast inventory, Diehl et al., (2008), year 2006</text:p>
        </text:list-item>
        <text:list-item>
          <text:p text:style-name="List_20_1_Content"> Primary marine OA: Spracklen et al. (2008), year 2006</text:p>
        </text:list-item>
        <text:list-item>
          <text:p text:style-name="List_20_1_Content_Last"> Biomass burning: AeroCom hindcast inventory (Diehl et al., 2008), year 2006</text:p>
        </text:list-item>
      </text:list>
      <text:p text:style-name="Text_20_body"><text:span text:style-name="Strong_20_Emphasis">SOA precursor emissions</text:span></text:p>
      <text:list text:style-name="List_20_1" text:continue-numbering="false">
        <text:list-item>
          <text:p text:style-name="LastListParagraph_List_20_1_Content_First"> Monoterpenes: GEIA, year 1990</text:p>
        </text:list-item>
      </text:list>
      <text:h text:style-name="Heading_20_2" text:outline-level="2"><text:bookmark-start text:name="__RefHeading___cam5-mam3_4"/><text:bookmark-start text:name="cam5-mam3"/>CAM5-MAM3<text:bookmark-end text:name="__RefHeading___cam5-mam3_4"/><text:bookmark-end text:name="cam5-mam3"/></text:h>
      <text:p text:style-name="Text_20_body">CAM5.1-MAM3-PNNL.A2.CTRL</text:p>
      <text:p text:style-name="Text_20_body"><text:span text:style-name="Strong_20_Emphasis">OA representation</text:span></text:p>
      <text:list text:style-name="List_20_1" text:continue-numbering="false">
        <text:list-item>
          <text:p text:style-name="List_20_1_Content_First"> 3 primary OA tracers</text:p>
        </text:list-item>
        <text:list-item>
          <text:p text:style-name="List_20_1_Content"> Prescribed mass yields for the 5 SOA precursor categories, (6.0, 37.5, 22.5, 7.5, and 7.5% respectively) which then reversibly partition to the aerosol phase</text:p>
        </text:list-item>
        <text:list-item>
          <text:p text:style-name="List_20_1_Content_Last"> OM/OC: 1.4</text:p>
        </text:list-item>
      </text:list>
      <text:p text:style-name="Text_20_body"><text:span text:style-name="Strong_20_Emphasis">primary OA emissions</text:span></text:p>
      <text:list text:style-name="List_20_1" text:continue-numbering="false">
        <text:list-item>
          <text:p text:style-name="List_20_1_Content_First"> Fossil fuel and biofuel: CMIP5, year 2000</text:p>
        </text:list-item>
        <text:list-item>
          <text:p text:style-name="List_20_1_Content_Last"> Biomass burning: CMIP5, year 2000</text:p>
        </text:list-item>
      </text:list>
      <text:p text:style-name="Text_20_body"><text:span text:style-name="Strong_20_Emphasis">SOA precursor emissions</text:span></text:p>
      <text:list text:style-name="List_20_1" text:continue-numbering="false">
        <text:list-item>
          <text:p text:style-name="LastListParagraph_List_20_1_Content_First"> Isoprene, terpenes, aromatics, higher molecular weight alkanes and alkenes: Horowitz et al., (2003), year 2000</text:p>
        </text:list-item>
      </text:list>
      <text:h text:style-name="Heading_20_2" text:outline-level="2"><text:bookmark-start text:name="__RefHeading___canam-pam_5"/><text:bookmark-start text:name="canam-pam"/>CanAM-PAM<text:bookmark-end text:name="__RefHeading___canam-pam_5"/><text:bookmark-end text:name="canam-pam"/></text:h>
      <text:p text:style-name="Text_20_body">CCCma.A2.CTRL</text:p>
      <text:p text:style-name="Text_20_body"><text:span text:style-name="Strong_20_Emphasis">OA representation</text:span></text:p>
      <text:list text:style-name="List_20_1" text:continue-numbering="false">
        <text:list-item>
          <text:p text:style-name="List_20_1_Content_First"> 3 primary OA tracers</text:p>
        </text:list-item>
        <text:list-item>
          <text:p text:style-name="List_20_1_Content"> 15% yield from terpenes emissions (Dentener et al., 2006) included in primary OA </text:p>
        </text:list-item>
        <text:list-item>
          <text:p text:style-name="List_20_1_Content_Last"> OM/OC: 1.4</text:p>
        </text:list-item>
      </text:list>
      <text:p text:style-name="Text_20_body"><text:span text:style-name="Strong_20_Emphasis">primary OA emissions</text:span></text:p>
      <text:list text:style-name="List_20_1" text:continue-numbering="false">
        <text:list-item>
          <text:p text:style-name="List_20_1_Content_First"> Fossil fuel and biofuel: AeroCom hindcast inventory, Diehl et al., (2008), year 2006</text:p>
        </text:list-item>
        <text:list-item>
          <text:p text:style-name="List_20_1_Content_Last"> Biomass burning: AeroCom hindcast inventory, Diehl et al., (2008), year 2006</text:p>
        </text:list-item>
      </text:list>
      <text:p text:style-name="Text_20_body"><text:span text:style-name="Strong_20_Emphasis">SOA precursor emissions</text:span></text:p>
      <text:list text:style-name="List_20_1" text:continue-numbering="false">
        <text:list-item>
          <text:p text:style-name="LastListParagraph_List_20_1_Content_First"> Monoterpenes</text:p>
        </text:list-item>
      </text:list>
      <text:h text:style-name="Heading_20_2" text:outline-level="2"><text:bookmark-start text:name="__RefHeading___echam5-hammoz_6"/><text:bookmark-start text:name="echam5-hammoz"/>ECHAM5-HAMMOZ<text:bookmark-end text:name="__RefHeading___echam5-hammoz_6"/><text:bookmark-end text:name="echam5-hammoz"/></text:h>
      <text:p text:style-name="Text_20_body">ECHAM5-HAMMOZ.A2.HCA-0</text:p>
      <text:h text:style-name="Heading_20_2" text:outline-level="2"><text:bookmark-start text:name="__RefHeading___echam5-salsa_7"/><text:bookmark-start text:name="echam5-salsa"/>ECHAM5-SALSA<text:bookmark-end text:name="__RefHeading___echam5-salsa_7"/><text:bookmark-end text:name="echam5-salsa"/></text:h>
      <text:p text:style-name="Text_20_body">SALSA_V1_TB.A2.CTRL</text:p>
      <text:p text:style-name="Text_20_body"><text:span text:style-name="Strong_20_Emphasis">OA representation</text:span></text:p>
      <text:list text:style-name="List_20_1" text:continue-numbering="false">
        <text:list-item>
          <text:p text:style-name="List_20_1_Content_First"> 11 primary OA tracers</text:p>
        </text:list-item>
        <text:list-item>
          <text:p text:style-name="List_20_1_Content"> 15% yield from terpenes emissions (Dentener et al., 2006) included in primary OA</text:p>
        </text:list-item>
        <text:list-item>
          <text:p text:style-name="List_20_1_Content_Last"> OM/OC: 1.4</text:p>
        </text:list-item>
      </text:list>
      <text:p text:style-name="Text_20_body"><text:span text:style-name="Strong_20_Emphasis">primary OA emissions</text:span></text:p>
      <text:list text:style-name="List_20_1" text:continue-numbering="false">
        <text:list-item>
          <text:p text:style-name="List_20_1_Content_First"> Fossil fuel and biofuel: Bond et al., (2004), year 2000</text:p>
        </text:list-item>
        <text:list-item>
          <text:p text:style-name="List_20_1_Content_Last"> Biomass burning: GFED, year 2000</text:p>
        </text:list-item>
      </text:list>
      <text:p text:style-name="Text_20_body"><text:span text:style-name="Strong_20_Emphasis">SOA precursor emissions</text:span></text:p>
      <text:list text:style-name="List_20_1" text:continue-numbering="false">
        <text:list-item>
          <text:p text:style-name="LastListParagraph_List_20_1_Content_First"> Monoterpenes: GEIA, year 1990</text:p>
        </text:list-item>
      </text:list>
      <text:h text:style-name="Heading_20_2" text:outline-level="2"><text:bookmark-start text:name="__RefHeading___emac_8"/><text:bookmark-start text:name="emac"/>EMAC<text:bookmark-end text:name="__RefHeading___emac_8"/><text:bookmark-end text:name="emac"/></text:h>
      <text:p text:style-name="Text_20_body">ECHAM-MESSy-GMXe.A2.CTRL</text:p>
      <text:p text:style-name="Text_20_body"><text:span text:style-name="Strong_20_Emphasis">OA representation</text:span></text:p>
      <text:list text:style-name="List_20_1" text:continue-numbering="false">
        <text:list-item>
          <text:p text:style-name="List_20_1_Content_First"> 2 primary OA tracers</text:p>
        </text:list-item>
        <text:list-item>
          <text:p text:style-name="List_20_1_Content"> 15% yield from terpenes emissions (Dentener et al., 2006) included in primary OA</text:p>
        </text:list-item>
        <text:list-item>
          <text:p text:style-name="List_20_1_Content_Last"> OM/OC: 1.4</text:p>
        </text:list-item>
      </text:list>
      <text:p text:style-name="Text_20_body"><text:span text:style-name="Strong_20_Emphasis">primary OA emissions</text:span></text:p>
      <text:list text:style-name="List_20_1" text:continue-numbering="false">
        <text:list-item>
          <text:p text:style-name="List_20_1_Content_First"> Fossil fuel and biofuel: Dentener et al., (2006), year 2000</text:p>
        </text:list-item>
        <text:list-item>
          <text:p text:style-name="List_20_1_Content_Last"> Biomass burning: Dentener et al., (2006), year 2000</text:p>
        </text:list-item>
      </text:list>
      <text:p text:style-name="Text_20_body"><text:span text:style-name="Strong_20_Emphasis">SOA precursor emissions</text:span></text:p>
      <text:list text:style-name="List_20_1" text:continue-numbering="false">
        <text:list-item>
          <text:p text:style-name="LastListParagraph_List_20_1_Content_First"> Monoterpenes</text:p>
        </text:list-item>
      </text:list>
      <text:h text:style-name="Heading_20_2" text:outline-level="2"><text:bookmark-start text:name="__RefHeading___geos-chem_9"/><text:bookmark-start text:name="geos-chem"/>GEOS-Chem<text:bookmark-end text:name="__RefHeading___geos-chem_9"/><text:bookmark-end text:name="geos-chem"/></text:h>
      <text:p text:style-name="Text_20_body">GEOSCHEM-v822.AEROCOM_A2.CTRL</text:p>
      <text:p text:style-name="Text_20_body"><text:span text:style-name="Strong_20_Emphasis">OA representation</text:span></text:p>
      <text:list text:style-name="List_20_1" text:continue-numbering="false">
        <text:list-item>
          <text:p text:style-name="List_20_1_Content_First"> 5 primary OA tracers</text:p>
        </text:list-item>
        <text:list-item>
          <text:p text:style-name="List_20_1_Content"> 2-product model</text:p>
        </text:list-item>
        <text:list-item>
          <text:p text:style-name="List_20_1_Content_Last"> OM/OC: 2.1</text:p>
        </text:list-item>
      </text:list>
      <text:p text:style-name="Text_20_body"><text:span text:style-name="Strong_20_Emphasis">primary OA emissions</text:span></text:p>
      <text:list text:style-name="List_20_1" text:continue-numbering="false">
        <text:list-item>
          <text:p text:style-name="List_20_1_Content_First"> Fossil fuel and biofuel: Bond et al., (2007), year 2000</text:p>
        </text:list-item>
        <text:list-item>
          <text:p text:style-name="List_20_1_Content_Last"> Biomass burning: GFED2, year 2006</text:p>
        </text:list-item>
      </text:list>
      <text:p text:style-name="Text_20_body"><text:span text:style-name="Strong_20_Emphasis">SOA precursor emissions</text:span></text:p>
      <text:list text:style-name="List_20_1" text:continue-numbering="false">
        <text:list-item>
          <text:p text:style-name="LastListParagraph_List_20_1_Content_First"> Isoprene, monoterpenes and sesquiterpens: MEGAN 2.04, year 2006</text:p>
        </text:list-item>
      </text:list>
      <text:h text:style-name="Heading_20_2" text:outline-level="2"><text:bookmark-start text:name="__RefHeading___geos-chem-apm_10"/><text:bookmark-start text:name="geos-chem-apm"/>GEOS-Chem-APM<text:bookmark-end text:name="__RefHeading___geos-chem-apm_10"/><text:bookmark-end text:name="geos-chem-apm"/></text:h>
      <text:p text:style-name="Text_20_body">GEOS-Chem-APM.A2.CTRL</text:p>
      <text:p text:style-name="Text_20_body"><text:span text:style-name="Strong_20_Emphasis">OA representation</text:span></text:p>
      <text:list text:style-name="List_20_1" text:continue-numbering="false">
        <text:list-item>
          <text:p text:style-name="List_20_1_Content_First"> 24 primary OA tracers</text:p>
        </text:list-item>
        <text:list-item>
          <text:p text:style-name="List_20_1_Content"> 2-product model combined with aging and condensation</text:p>
        </text:list-item>
        <text:list-item>
          <text:p text:style-name="List_20_1_Content_Last"> OM/OC: 2.1</text:p>
        </text:list-item>
      </text:list>
      <text:p text:style-name="Text_20_body"><text:span text:style-name="Strong_20_Emphasis">primary OA emissions</text:span></text:p>
      <text:list text:style-name="List_20_1" text:continue-numbering="false">
        <text:list-item>
          <text:p text:style-name="List_20_1_Content_First"> Fossil fuel and biofuel: Bond et al., (2007), year 2000</text:p>
        </text:list-item>
        <text:list-item>
          <text:p text:style-name="List_20_1_Content_Last"> Biomass burning: GFED2, year 2006</text:p>
        </text:list-item>
      </text:list>
      <text:p text:style-name="Text_20_body"><text:span text:style-name="Strong_20_Emphasis">SOA precursor emissions</text:span></text:p>
      <text:list text:style-name="List_20_1" text:continue-numbering="false">
        <text:list-item>
          <text:p text:style-name="List_20_1_Content_First"> Isoprene, monoterpeness, limonene, sesquiterpenes: MEGAN2, year 2006</text:p>
        </text:list-item>
        <text:list-item>
          <text:p text:style-name="List_20_1_Content"> benzene, toluene, xylene: EDGARv2, year 1985</text:p>
        </text:list-item>
        <text:list-item>
          <text:p text:style-name="List_20_1_Content_Last"> alcohols: online (MEGAN2), year 2006</text:p>
        </text:list-item>
      </text:list>
      <text:h text:style-name="Heading_20_2" text:outline-level="2"><text:bookmark-start text:name="__RefHeading___giss-cmu-vbs_11"/><text:bookmark-start text:name="giss-cmu-vbs"/>GISS-CMU-VBS<text:bookmark-end text:name="__RefHeading___giss-cmu-vbs_11"/><text:bookmark-end text:name="giss-cmu-vbs"/></text:h>
      <text:p text:style-name="Text_20_body">GISS-CMU.A2.CTRL</text:p>
      <text:p text:style-name="Text_20_body"><text:span text:style-name="Strong_20_Emphasis">OA representation</text:span></text:p>
      <text:list text:style-name="List_20_1" text:continue-numbering="false">
        <text:list-item>
          <text:p text:style-name="List_20_1_Content_First"> 26 primary OA tracers</text:p>
        </text:list-item>
        <text:list-item>
          <text:p text:style-name="List_20_1_Content"> Volatility basis set</text:p>
        </text:list-item>
        <text:list-item>
          <text:p text:style-name="List_20_1_Content_Last"> OM/OC: 1.8</text:p>
        </text:list-item>
      </text:list>
      <text:p text:style-name="Text_20_body"><text:span text:style-name="Strong_20_Emphasis">primary OA emissions</text:span></text:p>
      <text:list text:style-name="List_20_1" text:continue-numbering="false">
        <text:list-item>
          <text:p text:style-name="List_20_1_Content_First"> Fossil fuel and biofuel: Bond et al., (2004), year 2000</text:p>
        </text:list-item>
        <text:list-item>
          <text:p text:style-name="List_20_1_Content_Last"> Biomass burning: GFED2, year 2005</text:p>
        </text:list-item>
      </text:list>
      <text:p text:style-name="Text_20_body"><text:span text:style-name="Strong_20_Emphasis">SOA precursor emissions</text:span></text:p>
      <text:list text:style-name="List_20_1" text:continue-numbering="false">
        <text:list-item>
          <text:p text:style-name="List_20_1_Content_First"> Isoprene, monoterpenes, sesquiterpenes: GEIA, year 1990</text:p>
        </text:list-item>
        <text:list-item>
          <text:p text:style-name="List_20_1_Content"> Aromatics (VOC's with C*&lt;1e6 μg/m³): Farina et al., (2010), year 1999</text:p>
        </text:list-item>
        <text:list-item>
          <text:p text:style-name="List_20_1_Content_Last"> Alkanes, alkenes (VOC's with C*&lt;1e6 μg/m³): Farina et al., (2010), year 1999</text:p>
        </text:list-item>
      </text:list>
      <text:h text:style-name="Heading_20_2" text:outline-level="2"><text:bookmark-start text:name="__RefHeading___giss-matrix_12"/><text:bookmark-start text:name="giss-matrix"/>GISS-MATRIX<text:bookmark-end text:name="__RefHeading___giss-matrix_12"/><text:bookmark-end text:name="giss-matrix"/></text:h>
      <text:p text:style-name="Text_20_body">GISS-MATRIX.A2.CTRL</text:p>
      <text:p text:style-name="Text_20_body"><text:span text:style-name="Strong_20_Emphasis">OA representation</text:span></text:p>
      <text:list text:style-name="List_20_1" text:continue-numbering="false">
        <text:list-item>
          <text:p text:style-name="List_20_1_Content_First"> 3 primary OA tracers</text:p>
        </text:list-item>
        <text:list-item>
          <text:p text:style-name="List_20_1_Content"> 10% yield from monoterpenes emissions (Lathiere et al., 2005), included in primary OA</text:p>
        </text:list-item>
        <text:list-item>
          <text:p text:style-name="List_20_1_Content_Last"> OM/OC: 1.4</text:p>
        </text:list-item>
      </text:list>
      <text:p text:style-name="Text_20_body"><text:span text:style-name="Strong_20_Emphasis">primary OA emissions</text:span></text:p>
      <text:list text:style-name="List_20_1" text:continue-numbering="false">
        <text:list-item>
          <text:p text:style-name="List_20_1_Content_First"> Fossil fuel and biofuel: CMIP5 RCP4.5, year 2000</text:p>
        </text:list-item>
        <text:list-item>
          <text:p text:style-name="List_20_1_Content_Last"> Biomass burning: GFED3, years 2006-2008</text:p>
        </text:list-item>
      </text:list>
      <text:p text:style-name="Text_20_body"><text:span text:style-name="Strong_20_Emphasis">SOA precursor emissions</text:span></text:p>
      <text:list text:style-name="List_20_1" text:continue-numbering="false">
        <text:list-item>
          <text:p text:style-name="LastListParagraph_List_20_1_Content_First"> Monoterpenes</text:p>
        </text:list-item>
      </text:list>
      <text:h text:style-name="Heading_20_2" text:outline-level="2"><text:bookmark-start text:name="__RefHeading___giss-modele-ggiss-modele-i_13"/><text:bookmark-start text:name="giss-modele-ggiss-modele-i"/>GISS-modelE-G/GISS-modelE-I<text:bookmark-end text:name="__RefHeading___giss-modele-ggiss-modele-i_13"/><text:bookmark-end text:name="giss-modele-ggiss-modele-i"/></text:h>
      <text:p text:style-name="Text_20_body">GISS-modelE.A2.CTRL/GISS-modelE.A2.HCA-IPCC</text:p>
      <text:p text:style-name="Text_20_body"><text:span text:style-name="Strong_20_Emphasis">OA representation</text:span></text:p>
      <text:list text:style-name="List_20_1" text:continue-numbering="false">
        <text:list-item>
          <text:p text:style-name="List_20_1_Content_First"> 9 primary OA tracers</text:p>
        </text:list-item>
        <text:list-item>
          <text:p text:style-name="List_20_1_Content"> 2-product model</text:p>
        </text:list-item>
        <text:list-item>
          <text:p text:style-name="List_20_1_Content_Last"> OM/OC: 1.4</text:p>
        </text:list-item>
      </text:list>
      <text:p text:style-name="Text_20_body"><text:span text:style-name="Strong_20_Emphasis">primary OA emissions</text:span></text:p>
      <text:list text:style-name="List_20_1" text:continue-numbering="false">
        <text:list-item>
          <text:p text:style-name="List_20_1_Content_First"> Fossil fuel and biofuel: CMIP5 RCP4.5, years 2000-2008</text:p>
        </text:list-item>
        <text:list-item>
          <text:p text:style-name="List_20_1_Content_Last"> Biomass burning: GFED3 (G)/CMIP5 RCP4.5 (I), years 2000-2008</text:p>
        </text:list-item>
      </text:list>
      <text:p text:style-name="Text_20_body"><text:span text:style-name="Strong_20_Emphasis">SOA precursor emissions</text:span></text:p>
      <text:list text:style-name="List_20_1" text:continue-numbering="false">
        <text:list-item>
          <text:p text:style-name="List_20_1_Content_First"> Isoprene: online (Guenther et al., 1995), years 2000-2008</text:p>
        </text:list-item>
        <text:list-item>
          <text:p text:style-name="List_20_1_Content_Last"> α-pinene: Lathiere et al.,(2005), year 1990</text:p>
        </text:list-item>
      </text:list>
      <text:h text:style-name="Heading_20_2" text:outline-level="2"><text:bookmark-start text:name="__RefHeading___giss-tomas_14"/><text:bookmark-start text:name="giss-tomas"/>GISS-TOMAS<text:bookmark-end text:name="__RefHeading___giss-tomas_14"/><text:bookmark-end text:name="giss-tomas"/></text:h>
      <text:p text:style-name="Text_20_body">GISS-TOMAS.A2.CTRL</text:p>
      <text:p text:style-name="Text_20_body"><text:span text:style-name="Strong_20_Emphasis">OA representation</text:span></text:p>
      <text:list text:style-name="List_20_1" text:continue-numbering="false">
        <text:list-item>
          <text:p text:style-name="List_20_1_Content_First"> 24 primary OA tracers</text:p>
        </text:list-item>
        <text:list-item>
          <text:p text:style-name="List_20_1_Content"> A generic SOA precursor (GEIA) representing all SOA precursor gases is emitted and forms non-volatile SOA (included in primary OA) with a first order loss rate of 12 hours</text:p>
        </text:list-item>
        <text:list-item>
          <text:p text:style-name="List_20_1_Content_Last"> OM/OC: 1.8</text:p>
        </text:list-item>
      </text:list>
      <text:p text:style-name="Text_20_body"><text:span text:style-name="Strong_20_Emphasis">primary OA emissions</text:span></text:p>
      <text:list text:style-name="List_20_1" text:continue-numbering="false">
        <text:list-item>
          <text:p text:style-name="List_20_1_Content_First"> Fossil fuel and biofuel: AeroCom hindcast inventory, Diehl et al., (2008), year 2006</text:p>
        </text:list-item>
        <text:list-item>
          <text:p text:style-name="List_20_1_Content_Last"> Biomass burning: AeroCom hindcast inventory, Diehl et al., (2008), year 2006</text:p>
        </text:list-item>
      </text:list>
      <text:p text:style-name="Text_20_body"><text:span text:style-name="Strong_20_Emphasis">SOA precursor emissions</text:span></text:p>
      <text:list text:style-name="List_20_1" text:continue-numbering="false">
        <text:list-item>
          <text:p text:style-name="LastListParagraph_List_20_1_Content_First"> Terpenes</text:p>
        </text:list-item>
      </text:list>
      <text:h text:style-name="Heading_20_2" text:outline-level="2"><text:bookmark-start text:name="__RefHeading___glomapbinglomapmode_15"/><text:bookmark-start text:name="glomapbinglomapmode"/>GLOMAPbin/GLOMAPmode<text:bookmark-end text:name="__RefHeading___glomapbinglomapmode_15"/><text:bookmark-end text:name="glomapbinglomapmode"/></text:h>
      <text:p text:style-name="Text_20_body">GLOMAPbin1pt1.A2.CTRL/GLOMAPmodev6R.A2.CTRL</text:p>
      <text:p text:style-name="Text_20_body"><text:span text:style-name="Strong_20_Emphasis">OA representation</text:span></text:p>
      <text:list text:style-name="List_20_1" text:continue-numbering="false">
        <text:list-item>
          <text:p text:style-name="List_20_1_Content_First"> 40 (bin), 5 (mode) primary OA tracers</text:p>
        </text:list-item>
        <text:list-item>
          <text:p text:style-name="List_20_1_Content"> α-pinene and all oxidants with 13% non-volatile SOA (included in primary OA)</text:p>
        </text:list-item>
        <text:list-item>
          <text:p text:style-name="List_20_1_Content_Last"> OM/OC: 1.4</text:p>
        </text:list-item>
      </text:list>
      <text:p text:style-name="Text_20_body"><text:span text:style-name="Strong_20_Emphasis">primary OA emissions</text:span></text:p>
      <text:list text:style-name="List_20_1" text:continue-numbering="false">
        <text:list-item>
          <text:p text:style-name="List_20_1_Content_First"> Fossil fuel and biofuel: Dentener et al., (2006), year 2000</text:p>
        </text:list-item>
        <text:list-item>
          <text:p text:style-name="List_20_1_Content_Last"> Biomass burning: Dentener et al., (2006), year 2000</text:p>
        </text:list-item>
      </text:list>
      <text:p text:style-name="Text_20_body"><text:span text:style-name="Strong_20_Emphasis">SOA precursor emissions</text:span></text:p>
      <text:list text:style-name="List_20_1" text:continue-numbering="false">
        <text:list-item>
          <text:p text:style-name="LastListParagraph_List_20_1_Content_First"> α-pinene</text:p>
        </text:list-item>
      </text:list>
      <text:h text:style-name="Heading_20_2" text:outline-level="2"><text:bookmark-start text:name="__RefHeading___gmi_16"/><text:bookmark-start text:name="gmi"/>GMI<text:bookmark-end text:name="__RefHeading___gmi_16"/><text:bookmark-end text:name="gmi"/></text:h>
      <text:p text:style-name="Text_20_body">GMI-v3.A2.CTRL</text:p>
      <text:p text:style-name="Text_20_body"><text:span text:style-name="Strong_20_Emphasis">OA representation</text:span></text:p>
      <text:list text:style-name="List_20_1" text:continue-numbering="false">
        <text:list-item>
          <text:p text:style-name="List_20_1_Content_First"> 3 primary OA tracers</text:p>
        </text:list-item>
        <text:list-item>
          <text:p text:style-name="List_20_1_Content"> 10% yield from monoterpenes emissions from GEIA (Guenther et al., 1995), included in primary OA</text:p>
        </text:list-item>
        <text:list-item>
          <text:p text:style-name="List_20_1_Content_Last"> OM/OC: 1.4</text:p>
        </text:list-item>
      </text:list>
      <text:p text:style-name="Text_20_body"><text:span text:style-name="Strong_20_Emphasis">primary OA emissions</text:span></text:p>
      <text:list text:style-name="List_20_1" text:continue-numbering="false">
        <text:list-item>
          <text:p text:style-name="List_20_1_Content_First"> Fossil fuel and biofuel: CMIP5, year 2000</text:p>
        </text:list-item>
        <text:list-item>
          <text:p text:style-name="List_20_1_Content_Last"> Biomass burning: CMIP5, year 2000</text:p>
        </text:list-item>
      </text:list>
      <text:p text:style-name="Text_20_body"><text:span text:style-name="Strong_20_Emphasis">SOA precursor emissions</text:span></text:p>
      <text:list text:style-name="List_20_1" text:continue-numbering="false">
        <text:list-item>
          <text:p text:style-name="LastListParagraph_List_20_1_Content_First"> Monoterpenes</text:p>
        </text:list-item>
      </text:list>
      <text:h text:style-name="Heading_20_2" text:outline-level="2"><text:bookmark-start text:name="__RefHeading___gocart_17"/><text:bookmark-start text:name="gocart"/>GOCART<text:bookmark-end text:name="__RefHeading___gocart_17"/><text:bookmark-end text:name="gocart"/></text:h>
      <text:p text:style-name="Text_20_body">GOCART-v4.A2.HCA-0</text:p>
      <text:p text:style-name="Text_20_body"><text:span text:style-name="Strong_20_Emphasis">OA representation</text:span></text:p>
      <text:list text:style-name="List_20_1" text:continue-numbering="false">
        <text:list-item>
          <text:p text:style-name="List_20_1_Content_First"> 2 primary OA tracers</text:p>
        </text:list-item>
        <text:list-item>
          <text:p text:style-name="List_20_1_Content"> 10% yield from monoterpenes emissions (GEIA), included in primary OA</text:p>
        </text:list-item>
        <text:list-item>
          <text:p text:style-name="List_20_1_Content_Last"> OM/OC: 1.4</text:p>
        </text:list-item>
      </text:list>
      <text:p text:style-name="Text_20_body"><text:span text:style-name="Strong_20_Emphasis">primary OA emissions</text:span></text:p>
      <text:list text:style-name="List_20_1" text:continue-numbering="false">
        <text:list-item>
          <text:p text:style-name="List_20_1_Content_First"> Fossil fuel and biofuel: AeroCom hindcast inventory, Diehl et al., (2008), year 2006</text:p>
        </text:list-item>
        <text:list-item>
          <text:p text:style-name="List_20_1_Content_Last"> Biomass burning: AeroCom hindcast inventory, Diehl et al., (2008), year 2006</text:p>
        </text:list-item>
      </text:list>
      <text:p text:style-name="Text_20_body"><text:span text:style-name="Strong_20_Emphasis">SOA precursor emissions</text:span></text:p>
      <text:list text:style-name="List_20_1" text:continue-numbering="false">
        <text:list-item>
          <text:p text:style-name="LastListParagraph_List_20_1_Content_First"> Monoterpenes</text:p>
        </text:list-item>
      </text:list>
      <text:h text:style-name="Heading_20_2" text:outline-level="2"><text:bookmark-start text:name="__RefHeading___hadgem2_18"/><text:bookmark-start text:name="hadgem2"/>HadGEM2<text:bookmark-end text:name="__RefHeading___hadgem2_18"/><text:bookmark-end text:name="hadgem2"/></text:h>
      <text:p text:style-name="Text_20_body">HadGEM2-ES.A2.CTRL</text:p>
      <text:p text:style-name="Text_20_body"><text:span text:style-name="Strong_20_Emphasis">OA representation</text:span></text:p>
      <text:list text:style-name="List_20_1" text:continue-numbering="false">
        <text:list-item>
          <text:p text:style-name="List_20_1_Content_First"> 3 primary OA tracers</text:p>
        </text:list-item>
        <text:list-item>
          <text:p text:style-name="List_20_1_Content"> Fixed 3D monthly climatology obtained from STOCHEM (Derwent et al., 2003)</text:p>
        </text:list-item>
        <text:list-item>
          <text:p text:style-name="List_20_1_Content_Last"> OM/OC: 1.4</text:p>
        </text:list-item>
      </text:list>
      <text:p text:style-name="Text_20_body"><text:span text:style-name="Strong_20_Emphasis">primary OA emissions</text:span></text:p>
      <text:list text:style-name="List_20_1" text:continue-numbering="false">
        <text:list-item>
          <text:p text:style-name="List_20_1_Content_First"> Fossil fuel and biofuel: CMIP5, year 2000</text:p>
        </text:list-item>
        <text:list-item>
          <text:p text:style-name="List_20_1_Content_Last"> Biomass burning: CMIP5, year 2000</text:p>
        </text:list-item>
      </text:list>
      <text:p text:style-name="Text_20_body"><text:span text:style-name="Strong_20_Emphasis">SOA precursor emissions</text:span></text:p>
      <text:list text:style-name="List_20_1" text:continue-numbering="false">
        <text:list-item>
          <text:p text:style-name="LastListParagraph_List_20_1_Content_First"> Terpenes: GEIA, year 1990</text:p>
        </text:list-item>
      </text:list>
      <text:h text:style-name="Heading_20_2" text:outline-level="2"><text:bookmark-start text:name="__RefHeading___images_19"/><text:bookmark-start text:name="images"/>IMAGES<text:bookmark-end text:name="__RefHeading___images_19"/><text:bookmark-end text:name="images"/></text:h>
      <text:p text:style-name="Text_20_body"><text:span text:style-name="Strong_20_Emphasis">OA representation</text:span></text:p>
      <text:list text:style-name="List_20_1" text:continue-numbering="false">
        <text:list-item>
          <text:p text:style-name="List_20_1_Content_First"> 26 primary OA tracers</text:p>
        </text:list-item>
        <text:list-item>
          <text:p text:style-name="List_20_1_Content"> 2-product model</text:p>
        </text:list-item>
        <text:list-item>
          <text:p text:style-name="List_20_1_Content_Last"> OM/OC: varying</text:p>
        </text:list-item>
      </text:list>
      <text:p text:style-name="Text_20_body"><text:span text:style-name="Strong_20_Emphasis">primary OA emissions</text:span></text:p>
      <text:list text:style-name="List_20_1" text:continue-numbering="false">
        <text:list-item>
          <text:p text:style-name="List_20_1_Content_First"> Fossil fuel and biofuel: Bond et al., (2004), year 2000</text:p>
        </text:list-item>
        <text:list-item>
          <text:p text:style-name="List_20_1_Content_Last"> Biomass burning: GFED2, year 2000</text:p>
        </text:list-item>
      </text:list>
      <text:p text:style-name="Text_20_body"><text:span text:style-name="Strong_20_Emphasis">SOA precursor emissions</text:span></text:p>
      <text:list text:style-name="List_20_1" text:continue-numbering="false">
        <text:list-item>
          <text:p text:style-name="List_20_1_Content_First"> Isoprene: MEGAN, year 2006</text:p>
        </text:list-item>
        <text:list-item>
          <text:p text:style-name="List_20_1_Content"> α-pinene, sesquiterpenes: GEIA, year 1990</text:p>
        </text:list-item>
        <text:list-item>
          <text:p text:style-name="List_20_1_Content_Last"> Benzene, toluene, xylene: RETRO, year 2000</text:p>
        </text:list-item>
      </text:list>
      <text:h text:style-name="Heading_20_2" text:outline-level="2"><text:bookmark-start text:name="__RefHeading___impact-aimpact-bimpact-c_20"/><text:bookmark-start text:name="impact-aimpact-bimpact-c"/>IMPACT-A/IMPACT-B/IMPACT-C)<text:bookmark-end text:name="__RefHeading___impact-aimpact-bimpact-c_20"/><text:bookmark-end text:name="impact-aimpact-bimpact-c"/></text:h>
      <text:p text:style-name="Text_20_body">IMPACT-A.A2.CTRL/IMPACT-B.A2.CTRL/IMPACT-C.A2.CTRL</text:p>
      <text:h text:style-name="Heading_20_2" text:outline-level="2"><text:bookmark-start text:name="__RefHeading___lmdz-inca_21"/><text:bookmark-start text:name="lmdz-inca"/>LMDz-INCA<text:bookmark-end text:name="__RefHeading___lmdz-inca_21"/><text:bookmark-end text:name="lmdz-inca"/></text:h>
      <text:p text:style-name="Text_20_body">LSCE-vRV.A2.CTRL</text:p>
      <text:p text:style-name="Text_20_body"><text:span text:style-name="Strong_20_Emphasis">OA representation</text:span></text:p>
      <text:list text:style-name="List_20_1" text:continue-numbering="false">
        <text:list-item>
          <text:p text:style-name="List_20_1_Content_First"> 3 primary OA tracers</text:p>
        </text:list-item>
        <text:list-item>
          <text:p text:style-name="List_20_1_Content_Last"> OM/OC: 1.4</text:p>
        </text:list-item>
      </text:list>
      <text:h text:style-name="Heading_20_2" text:outline-level="2"><text:bookmark-start text:name="__RefHeading___mpiham-v2_22"/><text:bookmark-start text:name="mpiham-v2"/>MPIHAM-v2<text:bookmark-end text:name="__RefHeading___mpiham-v2_22"/><text:bookmark-end text:name="mpiham-v2"/></text:h>
      <text:p text:style-name="Text_20_body">MPIHAM_V2_KZ.A2.CTRL</text:p>
      <text:p text:style-name="Text_20_body"><text:span text:style-name="Strong_20_Emphasis">OA representation</text:span></text:p>
      <text:list text:style-name="List_20_1" text:continue-numbering="false">
        <text:list-item>
          <text:p text:style-name="List_20_1_Content_First"> 24 primary OA tracers</text:p>
        </text:list-item>
        <text:list-item>
          <text:p text:style-name="List_20_1_Content"> 2-product model</text:p>
        </text:list-item>
        <text:list-item>
          <text:p text:style-name="List_20_1_Content_Last"> OM/OC: 1.4</text:p>
        </text:list-item>
      </text:list>
      <text:p text:style-name="Text_20_body"><text:span text:style-name="Strong_20_Emphasis">primary OA emissions</text:span></text:p>
      <text:list text:style-name="List_20_1" text:continue-numbering="false">
        <text:list-item>
          <text:p text:style-name="List_20_1_Content_First"> Fossil fuel and biofuel: AeroCom hindcast inventory, Diehl et al., (2008), year 2006</text:p>
        </text:list-item>
        <text:list-item>
          <text:p text:style-name="List_20_1_Content_Last"> Biomass burning: AeroCom hindcast inventory, Diehl et al., (2008), year 2006</text:p>
        </text:list-item>
      </text:list>
      <text:p text:style-name="Text_20_body"><text:span text:style-name="Strong_20_Emphasis">SOA precursor emissions</text:span></text:p>
      <text:list text:style-name="List_20_1" text:continue-numbering="false">
        <text:list-item>
          <text:p text:style-name="List_20_1_Content_First"> Isoprene: MEGAN, year 2006</text:p>
        </text:list-item>
        <text:list-item>
          <text:p text:style-name="List_20_1_Content"> Terpenes: MEGAN, year 2006</text:p>
        </text:list-item>
        <text:list-item>
          <text:p text:style-name="List_20_1_Content_Last"> Aromatics: EDGAR v3.2 (Olivier et al., 2001, 2005), year 2000</text:p>
        </text:list-item>
      </text:list>
      <text:h text:style-name="Heading_20_2" text:outline-level="2"><text:bookmark-start text:name="__RefHeading___osloctm2_23"/><text:bookmark-start text:name="osloctm2"/>OsloCTM2<text:bookmark-end text:name="__RefHeading___osloctm2_23"/><text:bookmark-end text:name="osloctm2"/></text:h>
      <text:p text:style-name="Text_20_body">OsloCTM2.A2.CTRL</text:p>
      <text:p text:style-name="Text_20_body"><text:span text:style-name="Strong_20_Emphasis">OA representation</text:span></text:p>
      <text:list text:style-name="List_20_1" text:continue-numbering="false">
        <text:list-item>
          <text:p text:style-name="List_20_1_Content_First"> 62 primary OA tracers</text:p>
        </text:list-item>
        <text:list-item>
          <text:p text:style-name="List_20_1_Content"> 2-product model</text:p>
        </text:list-item>
        <text:list-item>
          <text:p text:style-name="List_20_1_Content_Last"> OM/OC: 1.6 for fossil fuel and 2.6 for biomass burning</text:p>
        </text:list-item>
      </text:list>
      <text:p text:style-name="Text_20_body"><text:span text:style-name="Strong_20_Emphasis">primary OA emissions</text:span></text:p>
      <text:list text:style-name="List_20_1" text:continue-numbering="false">
        <text:list-item>
          <text:p text:style-name="List_20_1_Content_First"> Fossil fuel and biofuel: CMIP5, year 2000</text:p>
        </text:list-item>
        <text:list-item>
          <text:p text:style-name="List_20_1_Content_Last"> Biomass burning: CMIP5, year 2000</text:p>
        </text:list-item>
      </text:list>
      <text:p text:style-name="Text_20_body"><text:span text:style-name="Strong_20_Emphasis">SOA precursor emissions</text:span></text:p>
      <text:list text:style-name="List_20_1" text:continue-numbering="false">
        <text:list-item>
          <text:p text:style-name="List_20_1_Content_First"> Isoprene: POET scaled to 220 Tg/a, year 2000</text:p>
        </text:list-item>
        <text:list-item>
          <text:p text:style-name="List_20_1_Content"> 5 classes of terpenoid compounds: Griffin et al., (1999b), GEIA, year 1990</text:p>
        </text:list-item>
        <text:list-item>
          <text:p text:style-name="List_20_1_Content_Last"> 2 classes of aromatics: CMIP5, year 2000</text:p>
        </text:list-item>
      </text:list>
      <text:h text:style-name="Heading_20_2" text:outline-level="2"><text:bookmark-start text:name="__RefHeading___sprintars_24"/><text:bookmark-start text:name="sprintars"/>SPRINTARS<text:bookmark-end text:name="__RefHeading___sprintars_24"/><text:bookmark-end text:name="sprintars"/></text:h>
      <text:p text:style-name="Text_20_body">SPRINTARS-v384.A2.CTRL</text:p>
      <text:p text:style-name="Text_20_body"><text:span text:style-name="Strong_20_Emphasis">OA representation</text:span></text:p>
      <text:list text:style-name="List_20_1" text:continue-numbering="false">
        <text:list-item>
          <text:p text:style-name="List_20_1_Content_First"> 2 primary OA tracers</text:p>
        </text:list-item>
        <text:list-item>
          <text:p text:style-name="List_20_1_Content"> 9.225% yield of non-volatile SOA (Griffin et al., 1999a,1999b) from monoterpenes emissions (GEIA)</text:p>
        </text:list-item>
        <text:list-item>
          <text:p text:style-name="List_20_1_Content_Last"> OM/OC: 1.6 for fossil fuel and biofuel, 2.6 for other</text:p>
        </text:list-item>
      </text:list>
      <text:p text:style-name="Text_20_body"><text:span text:style-name="Strong_20_Emphasis">primary OA emissions</text:span></text:p>
      <text:list text:style-name="List_20_1" text:continue-numbering="false">
        <text:list-item>
          <text:p text:style-name="List_20_1_Content_First"> Fossil fuel and biofuel: Dentener et al., (2006), year 2000</text:p>
        </text:list-item>
        <text:list-item>
          <text:p text:style-name="List_20_1_Content_Last"> Biomass burning: Dentener et al., (2006), year 2000</text:p>
        </text:list-item>
      </text:list>
      <text:p text:style-name="Text_20_body"><text:span text:style-name="Strong_20_Emphasis">SOA precursor emissions</text:span></text:p>
      <text:list text:style-name="List_20_1" text:continue-numbering="false">
        <text:list-item>
          <text:p text:style-name="LastListParagraph_List_20_1_Content_First"> Monoterpenes </text:p>
        </text:list-item>
      </text:list>
      <text:h text:style-name="Heading_20_2" text:outline-level="2"><text:bookmark-start text:name="__RefHeading___tm4-ecpl-ctm4-ecpl-ftm4-ecpl-fnp_25"/><text:bookmark-start text:name="tm4-ecpl-ctm4-ecpl-ftm4-ecpl-fnp"/>TM4-ECPL-C/TM4-ECPL-F/TM4-ECPL-FNP<text:bookmark-end text:name="__RefHeading___tm4-ecpl-ctm4-ecpl-ftm4-ecpl-fnp_25"/><text:bookmark-end text:name="tm4-ecpl-ctm4-ecpl-ftm4-ecpl-fnp"/></text:h>
      <text:p text:style-name="Text_20_body">TM4-ECPL-C.A2.CTRL
TM4-ECPL-F.A2.CTRL
TM4-ECPL-FNP.A2.CTRL</text:p>
      <text:p text:style-name="Text_20_body"><text:span text:style-name="Strong_20_Emphasis">OA representation</text:span></text:p>
      <text:list text:style-name="List_20_1" text:continue-numbering="false">
        <text:list-item>
          <text:p text:style-name="List_20_1_Content_First"> 20 primary OA tracers (24 for FNP version)</text:p>
        </text:list-item>
        <text:list-item>
          <text:p text:style-name="List_20_1_Content"> 2-product model</text:p>
        </text:list-item>
        <text:list-item>
          <text:p text:style-name="List_20_1_Content_Last"> OM/OC: varying</text:p>
        </text:list-item>
      </text:list>
      <text:p text:style-name="Text_20_body"><text:span text:style-name="Strong_20_Emphasis">primary OA emissions</text:span></text:p>
      <text:list text:style-name="List_20_1" text:continue-numbering="false">
        <text:list-item>
          <text:p text:style-name="List_20_1_Content_First"> Fossil fuel and biofuel: CIRCE, years 2000-2007 (C), 2006 (F), 2005 (FNP)</text:p>
        </text:list-item>
        <text:list-item>
          <text:p text:style-name="List_20_1_Content_Last"> Biomass burning: GFED2, years 2000-2007 (C), 2006 (F), 2005 (FNP)</text:p>
        </text:list-item>
      </text:list>
      <text:p text:style-name="Text_20_body"><text:span text:style-name="Strong_20_Emphasis">SOA precursor emissions</text:span></text:p>
      <text:list text:style-name="List_20_1" text:continue-numbering="false">
        <text:list-item>
          <text:p text:style-name="List_20_1_Content_First"> Isoprene: GEIA, year 1990</text:p>
        </text:list-item>
        <text:list-item>
          <text:p text:style-name="List_20_1_Content"> Terpenes: GEIA, year 1990</text:p>
        </text:list-item>
        <text:list-item>
          <text:p text:style-name="List_20_1_Content_Last"> Aromatics: CIRCE, years 2000-2007</text:p>
        </text:list-item>
      </text:list>
      <text:h text:style-name="Heading_20_2" text:outline-level="2"><text:bookmark-start text:name="__RefHeading___tm5_26"/><text:bookmark-start text:name="tm5"/>TM5<text:bookmark-end text:name="__RefHeading___tm5_26"/><text:bookmark-end text:name="tm5"/></text:h>
      <text:p text:style-name="Text_20_body">TM5-V3.A2.HCA.IPCC</text:p>
      <text:p text:style-name="Text_20_body"><text:span text:style-name="Strong_20_Emphasis">OA representation</text:span></text:p>
      <text:list text:style-name="List_20_1" text:continue-numbering="false">
        <text:list-item>
          <text:p text:style-name="List_20_1_Content_First"> 4 primary OA tracers</text:p>
        </text:list-item>
        <text:list-item>
          <text:p text:style-name="List_20_1_Content"> 15% yield from terpenes emissions (Dentener et al., 2006), included in primary OA</text:p>
        </text:list-item>
        <text:list-item>
          <text:p text:style-name="List_20_1_Content_Last"> OM/OC: 1.4</text:p>
        </text:list-item>
      </text:list>
      <text:p text:style-name="Text_20_body"><text:span text:style-name="Strong_20_Emphasis">primary OA emissions</text:span></text:p>
      <text:list text:style-name="List_20_1" text:continue-numbering="false">
        <text:list-item>
          <text:p text:style-name="List_20_1_Content_First"> Fossil fuel and biofuel: CMIP5 RCP4.5, years 2000-2009</text:p>
        </text:list-item>
        <text:list-item>
          <text:p text:style-name="List_20_1_Content_Last"> Biomass burning: CMIP5 RCP4.5, years 2000-2009</text:p>
        </text:list-item>
      </text:list>
      <text:p text:style-name="Text_20_body"><text:span text:style-name="Strong_20_Emphasis">SOA precursor emissions</text:span></text:p>
      <text:list text:style-name="List_20_1" text:continue-numbering="false">
        <text:list-item>
          <text:p text:style-name="LastListParagraph_List_20_1_Content_First"> Monoterpen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erocom:organics</dc:title>
  </office:meta>
</office:document-meta>
</file>