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erocom:modeldocumentation:start"/>Entry page for model documentations for the following projects</text:p>
      <text:p text:style-name="Text_20_body">AEROCOM
ACCMIP
HTAP
ACTRIS
MACC
cci-Aerosol
ECLIPSE
EMEP
NorES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erocom:modeldocumentation:start</dc:title>
  </office:meta>
</office:document-meta>
</file>