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afb2871ae344d48f3d106882c3875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erocom:aerchemmip:sidebar"/><text:bookmark-start text:name="__RefHeading___aerchemmip_wiki_1"/><text:bookmark-start text:name="aerchemmip_wiki"/>AerChemMIP wiki<text:bookmark-end text:name="__RefHeading___aerchemmip_wiki_1"/><text:bookmark-end text:name="aerchemmip_wiki"/></text:h>
      <text:list text:style-name="List_20_1" text:continue-numbering="false">
        <text:list-item>
          <text:p text:style-name="List_20_1_Content_First"> <text:a xlink:type="simple" xlink:href="https://wiki.met.no/aerocom/aerchemmip/start" text:style-name="Internet_20_link" text:visited-style-name="Visited_20_Internet_20_Link">AerChemMIP Overview</text:a></text:p>
        </text:list-item>
        <text:list-item>
          <text:p text:style-name="List_20_1_Content"> <text:a xlink:type="simple" xlink:href="https://wiki.met.no/aerocom/aerchemmip/diagnostics" text:style-name="Internet_20_link" text:visited-style-name="Visited_20_Internet_20_Link">AerChemMIP Diagnostics</text:a></text:p>
        </text:list-item>
        <text:list-item>
          <text:p text:style-name="List_20_1_Content"> <text:a xlink:type="simple" xlink:href="https://wiki.met.no/aerocom/aerchemmip/forcing" text:style-name="Internet_20_link" text:visited-style-name="Visited_20_Internet_20_Link">AerChemMIP Forcing Fields</text:a></text:p>
        </text:list-item>
        <text:list-item>
          <text:p text:style-name="List_20_1_Content_Last"> <text:a xlink:type="simple" xlink:href="https://wiki.met.no/aerocom/aerchemmip/analysis" text:style-name="Internet_20_link" text:visited-style-name="Visited_20_Internet_20_Link">AerChemMIP Analysis</text:a></text:p>
        </text:list-item>
      </text:list>
      <text:p text:style-name="Text_20_body"><text:line-break/></text:p>
      <text:h text:style-name="Heading_20_2" text:outline-level="2"><text:bookmark-start text:name="__RefHeading___aerocom_and_ccmi_2"/><text:bookmark-start text:name="aerocom_and_ccmi"/>AeroCom and CCMI<text:bookmark-end text:name="__RefHeading___aerocom_and_ccmi_2"/><text:bookmark-end text:name="aerocom_and_ccmi"/></text:h>
      <text:list text:style-name="List_20_1" text:continue-numbering="false">
        <text:list-item>
          <text:p text:style-name="List_20_1_Content_First"> <text:a xlink:type="simple" xlink:href="https://wiki.met.no/aerocom/start" text:style-name="Internet_20_link" text:visited-style-name="Visited_20_Internet_20_Link">AeroCom wiki</text:a></text:p>
        </text:list-item>
        <text:list-item>
          <text:p text:style-name="List_20_1_Content"> <text:a xlink:type="simple" xlink:href="http://aerocom.met.no" text:style-name="Internet_20_link" text:visited-style-name="Visited_20_Internet_20_Link">AeroCom home</text:a></text:p>
        </text:list-item>
        <text:list-item>
          <text:p text:style-name="List_20_1_Content_Last"> <text:a xlink:type="simple" xlink:href="http://www.met.reading.ac.uk/ccmi/" text:style-name="Internet_20_link" text:visited-style-name="Visited_20_Internet_20_Link">CCMI home</text:a></text:p>
        </text:list-item>
      </text:list>
      <text:p text:style-name="Text_20_body"><text:line-break/></text:p>
      <text:p text:style-name="Text_20_body">This page is hosted by:</text:p>
      <text:p text:style-name="Text_20_body"><draw:a xlink:type="simple" xlink:href="http://met.no/"><draw:frame draw:style-name="media" draw:name="0" text:anchor-type="as-char" draw:z-index="0" svg:width="4.2333333333333cm" svg:height="4.2597916666667cm"><draw:image xlink:href="Pictures/4afb2871ae344d48f3d106882c38758b.pn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erocom:aerchemmip:sidebar</dc:title>
  </office:meta>
</office:document-meta>
</file>